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IDFont+F2" svg:font-family="CIDFont+F2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a1" style:family="table">
      <style:table-properties style:width="17cm" table:align="margins"/>
    </style:style>
    <style:style style:name="Tabela1.A" style:family="table-column">
      <style:table-column-properties style:column-width="1.016cm" style:rel-column-width="3916*"/>
    </style:style>
    <style:style style:name="Tabela1.B" style:family="table-column">
      <style:table-column-properties style:column-width="12.594cm" style:rel-column-width="48549*"/>
    </style:style>
    <style:style style:name="Tabela1.C" style:family="table-column">
      <style:table-column-properties style:column-width="3.39cm" style:rel-column-width="13070*"/>
    </style:style>
    <style:style style:name="Tabela1.A1" style:family="table-cell">
      <style:table-cell-properties fo:padding="0.097cm" fo:border-left="0.5pt solid #000000" fo:border-right="none" fo:border-top="0.5pt solid #000000" fo:border-bottom="0.5pt solid #000000"/>
    </style:style>
    <style:style style:name="Tabela1.C1" style:family="table-cell">
      <style:table-cell-properties fo:padding="0.097cm" fo:border="0.5pt solid #000000"/>
    </style:style>
    <style:style style:name="Tabela1.A2" style:family="table-cell">
      <style:table-cell-properties fo:padding="0.097cm" fo:border-left="0.5pt solid #000000" fo:border-right="none" fo:border-top="none" fo:border-bottom="0.5pt solid #000000"/>
    </style:style>
    <style:style style:name="Tabela1.C2" style:family="table-cell">
      <style:table-cell-properties fo:padding="0.097cm" fo:border-left="0.5pt solid #000000" fo:border-right="0.5pt solid #000000" fo:border-top="none" fo:border-bottom="0.5pt solid #000000"/>
    </style:style>
    <style:style style:name="Tabela1.5" style:family="table-row">
      <style:table-row-properties style:min-row-height="0.681cm"/>
    </style:style>
    <style:style style:name="Tabela2" style:family="table">
      <style:table-properties style:width="17cm" table:align="margins"/>
    </style:style>
    <style:style style:name="Tabela2.A" style:family="table-column">
      <style:table-column-properties style:column-width="1.016cm" style:rel-column-width="3916*"/>
    </style:style>
    <style:style style:name="Tabela2.B" style:family="table-column">
      <style:table-column-properties style:column-width="6.985cm" style:rel-column-width="26926*"/>
    </style:style>
    <style:style style:name="Tabela2.C" style:family="table-column">
      <style:table-column-properties style:column-width="2.201cm" style:rel-column-width="8485*"/>
    </style:style>
    <style:style style:name="Tabela2.D" style:family="table-column">
      <style:table-column-properties style:column-width="6.798cm" style:rel-column-width="26208*"/>
    </style:style>
    <style:style style:name="Tabela2.A1" style:family="table-cell">
      <style:table-cell-properties fo:padding="0.097cm" fo:border-left="0.5pt solid #000000" fo:border-right="none" fo:border-top="0.5pt solid #000000" fo:border-bottom="0.5pt solid #000000"/>
    </style:style>
    <style:style style:name="Tabela2.D1" style:family="table-cell">
      <style:table-cell-properties fo:padding="0.097cm" fo:border="0.5pt solid #000000"/>
    </style:style>
    <style:style style:name="Tabela2.A2" style:family="table-cell">
      <style:table-cell-properties fo:padding="0.097cm" fo:border-left="0.5pt solid #000000" fo:border-right="none" fo:border-top="none" fo:border-bottom="0.5pt solid #000000"/>
    </style:style>
    <style:style style:name="Tabela2.D2" style:family="table-cell">
      <style:table-cell-properties fo:padding="0.097cm" fo:border-left="0.5pt solid #000000" fo:border-right="0.5pt solid #000000" fo:border-top="none" fo:border-bottom="0.5pt solid #000000"/>
    </style:style>
    <style:style style:name="Tabela3" style:family="table">
      <style:table-properties style:width="17cm" table:align="margins"/>
    </style:style>
    <style:style style:name="Tabela3.A" style:family="table-column">
      <style:table-column-properties style:column-width="5.657cm" style:rel-column-width="21806*"/>
    </style:style>
    <style:style style:name="Tabela3.B" style:family="table-column">
      <style:table-column-properties style:column-width="5.66cm" style:rel-column-width="21820*"/>
    </style:style>
    <style:style style:name="Tabela3.C" style:family="table-column">
      <style:table-column-properties style:column-width="5.683cm" style:rel-column-width="21909*"/>
    </style:style>
    <style:style style:name="Tabela3.A1" style:family="table-cell">
      <style:table-cell-properties fo:padding="0.097cm" fo:border-left="0.5pt solid #000000" fo:border-right="none" fo:border-top="0.5pt solid #000000" fo:border-bottom="0.5pt solid #000000"/>
    </style:style>
    <style:style style:name="Tabela3.C1" style:family="table-cell">
      <style:table-cell-properties fo:padding="0.097cm" fo:border="0.5pt solid #000000"/>
    </style:style>
    <style:style style:name="Tabela3.A2" style:family="table-cell">
      <style:table-cell-properties fo:padding="0.097cm" fo:border-left="0.5pt solid #000000" fo:border-right="none" fo:border-top="none" fo:border-bottom="0.5pt solid #000000"/>
    </style:style>
    <style:style style:name="Tabela3.C2" style:family="table-cell">
      <style:table-cell-properties fo:padding="0.097cm" fo:border-left="0.5pt solid #000000" fo:border-right="0.5pt solid #000000" fo:border-top="none" fo:border-bottom="0.5pt solid #000000"/>
    </style:style>
    <style:style style:name="P1" style:family="paragraph" style:parent-style-name="Standard">
      <style:paragraph-properties fo:text-align="center" style:justify-single-word="false"/>
      <style:text-properties style:font-name="Times New Roman" fo:font-size="14pt" fo:font-weight="bold" officeooo:rsid="000192e4" officeooo:paragraph-rsid="000192e4" style:font-size-asian="14pt" style:font-weight-asian="bold" style:font-size-complex="14pt" style:font-weight-complex="bold"/>
    </style:style>
    <style:style style:name="P2" style:family="paragraph" style:parent-style-name="Standard">
      <style:paragraph-properties fo:text-align="left" style:justify-single-word="false"/>
      <style:text-properties style:font-name="Times New Roman" fo:font-size="12pt" fo:font-weight="normal" officeooo:rsid="000192e4" officeooo:paragraph-rsid="000192e4" style:font-size-asian="12pt" style:font-weight-asian="normal" style:font-size-complex="12pt" style:font-weight-complex="normal"/>
    </style:style>
    <style:style style:name="P3" style:family="paragraph" style:parent-style-name="Standard">
      <style:paragraph-properties fo:text-align="center" style:justify-single-word="false"/>
      <style:text-properties style:font-name="Times New Roman" fo:font-size="12pt" fo:font-weight="normal" officeooo:rsid="000192e4" officeooo:paragraph-rsid="000192e4" style:font-size-asian="12pt" style:font-weight-asian="normal" style:font-size-complex="12pt" style:font-weight-complex="normal"/>
    </style:style>
    <style:style style:name="P4" style:family="paragraph" style:parent-style-name="Standard">
      <style:paragraph-properties fo:text-align="center" style:justify-single-word="false"/>
      <style:text-properties style:font-name="Times New Roman" fo:font-size="12pt" fo:font-weight="bold" officeooo:rsid="000192e4" officeooo:paragraph-rsid="000192e4" style:font-size-asian="12pt" style:font-weight-asian="bold" style:font-size-complex="12pt" style:font-weight-complex="bold"/>
    </style:style>
    <style:style style:name="P5" style:family="paragraph" style:parent-style-name="Standard">
      <style:paragraph-properties fo:text-align="center" style:justify-single-word="false"/>
      <style:text-properties style:font-name="Times New Roman" fo:font-size="12pt" fo:font-weight="normal" officeooo:rsid="0017c026" officeooo:paragraph-rsid="0017c026" style:font-size-asian="12pt" style:font-weight-asian="normal" style:font-size-complex="12pt" style:font-weight-complex="normal"/>
    </style:style>
    <style:style style:name="P6" style:family="paragraph" style:parent-style-name="Standard">
      <style:paragraph-properties fo:text-align="center" style:justify-single-word="false"/>
      <style:text-properties style:font-name="Times New Roman" fo:font-size="12pt" fo:font-weight="bold" officeooo:rsid="0017c026" officeooo:paragraph-rsid="0017c026" style:font-size-asian="12pt" style:font-weight-asian="bold" style:font-size-complex="12pt" style:font-weight-complex="bold"/>
    </style:style>
    <style:style style:name="P7" style:family="paragraph" style:parent-style-name="Standard">
      <style:text-properties style:font-name="Liberation Serif" fo:font-size="12pt" officeooo:paragraph-rsid="0017c026" style:font-size-asian="12pt" style:font-size-complex="12pt"/>
    </style:style>
    <style:style style:name="P8" style:family="paragraph" style:parent-style-name="Standard">
      <style:text-properties fo:font-variant="normal" fo:text-transform="none" fo:color="#2e2e2e" loext:opacity="100%" style:font-name="Liberation Serif" fo:font-size="12pt" fo:letter-spacing="normal" fo:font-style="normal" fo:font-weight="normal" officeooo:rsid="00141f77" officeooo:paragraph-rsid="0017c026" style:font-size-asian="12pt" style:font-size-complex="12pt"/>
    </style:style>
    <style:style style:name="P9" style:family="paragraph" style:parent-style-name="Standard">
      <style:paragraph-properties fo:text-align="left" style:justify-single-word="false"/>
      <style:text-properties style:font-name="Liberation Serif" fo:font-size="12pt" fo:font-weight="bold" officeooo:rsid="000d8add" officeooo:paragraph-rsid="0017c026" style:font-size-asian="12pt" style:font-weight-asian="bold" style:font-size-complex="12pt" style:font-weight-complex="bold"/>
    </style:style>
    <style:style style:name="P10" style:family="paragraph" style:parent-style-name="Standard">
      <style:paragraph-properties fo:text-align="left" style:justify-single-word="false"/>
      <style:text-properties fo:font-variant="normal" fo:text-transform="none" fo:color="#2e2e2e" loext:opacity="100%" style:font-name="Liberation Serif" fo:font-size="12pt" fo:letter-spacing="normal" fo:font-style="normal" fo:font-weight="normal" officeooo:rsid="000d8add" officeooo:paragraph-rsid="0017c026" style:font-size-asian="12pt" style:font-weight-asian="bold" style:font-size-complex="12pt" style:font-weight-complex="bold"/>
    </style:style>
    <style:style style:name="P11" style:family="paragraph" style:parent-style-name="Standard">
      <style:paragraph-properties fo:text-align="left" style:justify-single-word="false"/>
      <style:text-properties style:font-name="Liberation Serif" fo:font-size="12pt" fo:font-weight="normal" officeooo:rsid="002047ba" officeooo:paragraph-rsid="0017c026" style:font-size-asian="12pt" style:font-weight-asian="normal" style:font-size-complex="12pt" style:font-weight-complex="normal"/>
    </style:style>
    <style:style style:name="P12" style:family="paragraph" style:parent-style-name="Table_20_Contents">
      <style:paragraph-properties fo:text-align="left" style:justify-single-word="false"/>
      <style:text-properties style:font-name="Times New Roman" fo:font-size="12pt" officeooo:rsid="00022e79" officeooo:paragraph-rsid="00022e79" style:font-size-asian="12pt" style:font-size-complex="12pt"/>
    </style:style>
    <style:style style:name="P13" style:family="paragraph" style:parent-style-name="Table_20_Contents">
      <style:paragraph-properties fo:text-align="left" style:justify-single-word="false"/>
      <style:text-properties style:font-name="Times New Roman" fo:font-size="12pt" style:font-size-asian="12pt" style:font-size-complex="12pt"/>
    </style:style>
    <style:style style:name="P14" style:family="paragraph" style:parent-style-name="Table_20_Contents">
      <style:paragraph-properties fo:text-align="center" style:justify-single-word="false"/>
      <style:text-properties style:font-name="Times New Roman" fo:font-size="12pt" officeooo:rsid="00022e79" officeooo:paragraph-rsid="00022e79" style:font-size-asian="12pt" style:font-size-complex="12pt"/>
    </style:style>
    <style:style style:name="P15" style:family="paragraph" style:parent-style-name="Table_20_Contents">
      <style:paragraph-properties fo:text-align="left" style:justify-single-word="false"/>
      <style:text-properties style:font-name="Times New Roman" fo:font-size="12pt" officeooo:rsid="000254a3" officeooo:paragraph-rsid="000254a3" style:font-size-asian="12pt" style:font-size-complex="12pt"/>
    </style:style>
    <style:style style:name="P16" style:family="paragraph" style:parent-style-name="Standard">
      <style:paragraph-properties fo:text-align="center" style:justify-single-word="false"/>
      <style:text-properties style:font-name="Times New Roman" fo:font-size="12pt" fo:font-weight="normal" officeooo:rsid="000254a3" officeooo:paragraph-rsid="000254a3" style:font-size-asian="12pt" style:font-weight-asian="normal" style:font-size-complex="12pt" style:font-weight-complex="normal"/>
    </style:style>
    <style:style style:name="P17" style:family="paragraph" style:parent-style-name="Standard">
      <style:paragraph-properties fo:text-align="left" style:justify-single-word="false"/>
      <style:text-properties style:font-name="Times New Roman" fo:font-size="12pt" fo:font-weight="normal" officeooo:rsid="000254a3" officeooo:paragraph-rsid="000254a3" style:font-size-asian="12pt" style:font-weight-asian="normal" style:font-size-complex="12pt" style:font-weight-complex="normal"/>
    </style:style>
    <style:style style:name="P18" style:family="paragraph" style:parent-style-name="Standard">
      <style:paragraph-properties fo:text-align="left" style:justify-single-word="false"/>
      <style:text-properties style:font-name="Times New Roman" fo:font-size="12pt" fo:font-weight="normal" officeooo:rsid="00034839" officeooo:paragraph-rsid="00034839" style:font-size-asian="12pt" style:font-weight-asian="normal" style:font-size-complex="12pt" style:font-weight-complex="normal"/>
    </style:style>
    <style:style style:name="P19" style:family="paragraph" style:parent-style-name="Standard">
      <style:paragraph-properties fo:text-align="center" style:justify-single-word="false"/>
      <style:text-properties style:font-name="Times New Roman" fo:font-size="12pt" fo:font-weight="normal" officeooo:rsid="00034839" officeooo:paragraph-rsid="00034839" style:font-size-asian="12pt" style:font-weight-asian="normal" style:font-size-complex="12pt" style:font-weight-complex="normal"/>
    </style:style>
    <style:style style:name="P20" style:family="paragraph" style:parent-style-name="Standard">
      <style:paragraph-properties fo:text-align="left" style:justify-single-word="false"/>
      <style:text-properties style:font-name="Times New Roman" fo:font-size="12pt" fo:font-weight="bold" officeooo:rsid="000501d8" officeooo:paragraph-rsid="000501d8" style:font-size-asian="12pt" style:font-weight-asian="bold" style:font-size-complex="12pt" style:font-weight-complex="bold"/>
    </style:style>
    <style:style style:name="P21" style:family="paragraph" style:parent-style-name="Standard">
      <style:paragraph-properties fo:text-align="left" style:justify-single-word="false"/>
      <style:text-properties style:font-name="Times New Roman" fo:font-size="12pt" fo:font-weight="bold" officeooo:rsid="0005fc02" officeooo:paragraph-rsid="0005fc02" style:font-size-asian="12pt" style:font-weight-asian="bold" style:font-size-complex="12pt" style:font-weight-complex="bold"/>
    </style:style>
    <style:style style:name="P22" style:family="paragraph" style:parent-style-name="Standard">
      <style:paragraph-properties fo:text-align="left" style:justify-single-word="false"/>
      <style:text-properties style:font-name="Times New Roman" fo:font-size="12pt" fo:font-weight="normal" officeooo:rsid="0005fc02" officeooo:paragraph-rsid="0005fc02" style:font-size-asian="12pt" style:font-weight-asian="normal" style:font-size-complex="12pt" style:font-weight-complex="normal"/>
    </style:style>
    <style:style style:name="P23" style:family="paragraph" style:parent-style-name="Standard">
      <style:paragraph-properties fo:text-align="center" style:justify-single-word="false"/>
      <style:text-properties style:font-name="Times New Roman" fo:font-size="12pt" fo:font-weight="normal" officeooo:rsid="0005fc02" officeooo:paragraph-rsid="0005fc02" style:font-size-asian="12pt" style:font-weight-asian="normal" style:font-size-complex="12pt" style:font-weight-complex="normal"/>
    </style:style>
    <style:style style:name="P24" style:family="paragraph" style:parent-style-name="Table_20_Contents">
      <style:paragraph-properties fo:text-align="left" style:justify-single-word="false"/>
      <style:text-properties style:font-name="Times New Roman" fo:font-size="12pt" officeooo:rsid="0006f345" officeooo:paragraph-rsid="0006f345" style:font-size-asian="12pt" style:font-size-complex="12pt"/>
    </style:style>
    <style:style style:name="P25" style:family="paragraph" style:parent-style-name="Table_20_Contents">
      <style:paragraph-properties fo:text-align="center" style:justify-single-word="false"/>
      <style:text-properties style:font-name="Times New Roman" fo:font-size="12pt" officeooo:rsid="0006f345" officeooo:paragraph-rsid="0006f345" style:font-size-asian="12pt" style:font-size-complex="12pt"/>
    </style:style>
    <style:style style:name="P26" style:family="paragraph" style:parent-style-name="Table_20_Contents">
      <style:paragraph-properties fo:text-align="left" style:justify-single-word="false"/>
      <style:text-properties style:font-name="Times New Roman" fo:font-size="12pt" officeooo:rsid="00071132" officeooo:paragraph-rsid="00071132" style:font-size-asian="12pt" style:font-size-complex="12pt"/>
    </style:style>
    <style:style style:name="P27" style:family="paragraph" style:parent-style-name="Table_20_Contents">
      <style:paragraph-properties fo:text-align="left" style:justify-single-word="false"/>
      <style:text-properties style:font-name="Times New Roman" fo:font-size="12pt" officeooo:rsid="00202452" officeooo:paragraph-rsid="00202452" style:font-size-asian="12pt" style:font-size-complex="12pt"/>
    </style:style>
    <style:style style:name="P28" style:family="paragraph" style:parent-style-name="Table_20_Contents">
      <style:paragraph-properties fo:text-align="left" style:justify-single-word="false"/>
      <style:text-properties style:font-name="Times New Roman" fo:font-size="12pt" officeooo:rsid="0007e0f6" officeooo:paragraph-rsid="0007e0f6" style:font-size-asian="12pt" style:font-size-complex="12pt"/>
    </style:style>
    <style:style style:name="P29" style:family="paragraph" style:parent-style-name="Table_20_Contents">
      <style:paragraph-properties fo:text-align="left" style:justify-single-word="false"/>
      <style:text-properties style:font-name="Times New Roman" fo:font-size="12pt" officeooo:rsid="00099aa4" officeooo:paragraph-rsid="00099aa4" style:font-size-asian="12pt" style:font-size-complex="12pt"/>
    </style:style>
    <style:style style:name="P30" style:family="paragraph" style:parent-style-name="Table_20_Contents">
      <style:paragraph-properties fo:text-align="left" style:justify-single-word="false"/>
      <style:text-properties style:font-name="Times New Roman" fo:font-size="12pt" officeooo:rsid="002172b1" officeooo:paragraph-rsid="002172b1" style:font-size-asian="12pt" style:font-size-complex="12pt"/>
    </style:style>
    <style:style style:name="P31" style:family="paragraph" style:parent-style-name="Standard">
      <style:paragraph-properties fo:text-align="left" style:justify-single-word="false"/>
      <style:text-properties style:text-position="super 58%" style:font-name="Times New Roman" fo:font-size="12pt" fo:font-weight="normal" officeooo:rsid="000acc5d" officeooo:paragraph-rsid="000acc5d" style:font-size-asian="12pt" style:font-weight-asian="normal" style:font-size-complex="12pt" style:font-weight-complex="normal"/>
    </style:style>
    <style:style style:name="P32" style:family="paragraph" style:parent-style-name="Standard">
      <style:paragraph-properties fo:text-align="left" style:justify-single-word="false"/>
      <style:text-properties style:font-name="Times New Roman" fo:font-size="12pt" fo:font-weight="normal" officeooo:rsid="000acc5d" officeooo:paragraph-rsid="000acc5d" style:font-size-asian="12pt" style:font-weight-asian="normal" style:font-size-complex="12pt" style:font-weight-complex="normal"/>
    </style:style>
    <style:style style:name="P33" style:family="paragraph" style:parent-style-name="Standard">
      <style:paragraph-properties fo:text-align="center" style:justify-single-word="false"/>
      <style:text-properties style:font-name="Times New Roman" fo:font-size="12pt" fo:font-weight="normal" officeooo:rsid="000acc5d" officeooo:paragraph-rsid="000acc5d" style:font-size-asian="12pt" style:font-weight-asian="normal" style:font-size-complex="12pt" style:font-weight-complex="normal"/>
    </style:style>
    <style:style style:name="P34" style:family="paragraph" style:parent-style-name="Standard">
      <style:paragraph-properties fo:text-align="left" style:justify-single-word="false"/>
      <style:text-properties style:font-name="Times New Roman" fo:font-size="12pt" fo:font-weight="normal" officeooo:rsid="000b8f4a" officeooo:paragraph-rsid="000b8f4a" style:font-size-asian="12pt" style:font-weight-asian="normal" style:font-size-complex="12pt" style:font-weight-complex="normal"/>
    </style:style>
    <style:style style:name="P35" style:family="paragraph" style:parent-style-name="Standard">
      <style:paragraph-properties fo:text-align="center" style:justify-single-word="false"/>
      <style:text-properties style:font-name="Times New Roman" fo:font-size="12pt" fo:font-weight="normal" officeooo:rsid="000b8f4a" officeooo:paragraph-rsid="000b8f4a" style:font-size-asian="12pt" style:font-weight-asian="normal" style:font-size-complex="12pt" style:font-weight-complex="normal"/>
    </style:style>
    <style:style style:name="P36" style:family="paragraph" style:parent-style-name="Standard">
      <style:paragraph-properties fo:text-align="center" style:justify-single-word="false"/>
      <style:text-properties style:font-name="Times New Roman" fo:font-size="12pt" fo:font-weight="normal" officeooo:rsid="000beec6" officeooo:paragraph-rsid="000beec6" style:font-size-asian="12pt" style:font-weight-asian="normal" style:font-size-complex="12pt" style:font-weight-complex="normal"/>
    </style:style>
    <style:style style:name="P37" style:family="paragraph" style:parent-style-name="Standard">
      <style:paragraph-properties fo:text-align="center" style:justify-single-word="false"/>
      <style:text-properties style:font-name="Times New Roman" fo:font-size="12pt" fo:font-weight="normal" officeooo:rsid="0012212c" officeooo:paragraph-rsid="0012212c" style:font-size-asian="12pt" style:font-weight-asian="normal" style:font-size-complex="12pt" style:font-weight-complex="normal"/>
    </style:style>
    <style:style style:name="P38" style:family="paragraph" style:parent-style-name="Standard">
      <style:paragraph-properties fo:text-align="left" style:justify-single-word="false"/>
      <style:text-properties style:font-name="Times New Roman" fo:font-size="12pt" fo:font-weight="normal" officeooo:rsid="000de90e" officeooo:paragraph-rsid="000de90e" style:font-size-asian="12pt" style:font-weight-asian="normal" style:font-size-complex="12pt" style:font-weight-complex="normal"/>
    </style:style>
    <style:style style:name="P39" style:family="paragraph" style:parent-style-name="Standard">
      <style:paragraph-properties fo:text-align="center" style:justify-single-word="false"/>
      <style:text-properties style:font-name="Times New Roman" fo:font-size="12pt" fo:font-weight="normal" officeooo:rsid="000de90e" officeooo:paragraph-rsid="000de90e" style:font-size-asian="12pt" style:font-weight-asian="normal" style:font-size-complex="12pt" style:font-weight-complex="normal"/>
    </style:style>
    <style:style style:name="P40" style:family="paragraph" style:parent-style-name="Standard">
      <style:paragraph-properties fo:text-align="left" style:justify-single-word="false"/>
      <style:text-properties style:font-name="Times New Roman" fo:font-size="12pt" fo:font-weight="normal" officeooo:rsid="000f3f98" officeooo:paragraph-rsid="000f3f98" style:font-size-asian="12pt" style:font-weight-asian="normal" style:font-size-complex="12pt" style:font-weight-complex="normal"/>
    </style:style>
    <style:style style:name="P41" style:family="paragraph" style:parent-style-name="Standard">
      <style:paragraph-properties fo:text-align="center" style:justify-single-word="false"/>
      <style:text-properties style:font-name="Times New Roman" fo:font-size="12pt" fo:font-weight="normal" officeooo:rsid="0010e069" officeooo:paragraph-rsid="0010e069" style:font-size-asian="12pt" style:font-weight-asian="normal" style:font-size-complex="12pt" style:font-weight-complex="normal"/>
    </style:style>
    <style:style style:name="P42" style:family="paragraph" style:parent-style-name="Standard">
      <style:paragraph-properties fo:text-align="left" style:justify-single-word="false"/>
      <style:text-properties style:font-name="Times New Roman" fo:font-size="12pt" fo:font-weight="normal" officeooo:rsid="0010e069" officeooo:paragraph-rsid="0010e069" style:font-size-asian="12pt" style:font-weight-asian="normal" style:font-size-complex="12pt" style:font-weight-complex="normal"/>
    </style:style>
    <style:style style:name="P43" style:family="paragraph" style:parent-style-name="Standard">
      <style:paragraph-properties fo:text-align="left" style:justify-single-word="false"/>
      <style:text-properties style:font-name="Times New Roman" fo:font-size="12pt" fo:font-weight="normal" officeooo:rsid="0012212c" officeooo:paragraph-rsid="0012212c" style:font-size-asian="12pt" style:font-weight-asian="normal" style:font-size-complex="12pt" style:font-weight-complex="normal"/>
    </style:style>
    <style:style style:name="P44" style:family="paragraph" style:parent-style-name="Standard">
      <style:paragraph-properties fo:text-align="left" style:justify-single-word="false"/>
      <style:text-properties style:font-name="Times New Roman" fo:font-size="12pt" fo:font-weight="normal" officeooo:rsid="00122cf3" officeooo:paragraph-rsid="00122cf3" style:font-size-asian="12pt" style:font-weight-asian="normal" style:font-size-complex="12pt" style:font-weight-complex="normal"/>
    </style:style>
    <style:style style:name="P45" style:family="paragraph" style:parent-style-name="Standard">
      <style:paragraph-properties fo:text-align="center" style:justify-single-word="false"/>
      <style:text-properties style:font-name="Times New Roman" fo:font-size="12pt" fo:font-weight="normal" officeooo:rsid="00142ea8" officeooo:paragraph-rsid="00142ea8" style:font-size-asian="12pt" style:font-weight-asian="normal" style:font-size-complex="12pt" style:font-weight-complex="normal"/>
    </style:style>
    <style:style style:name="P46" style:family="paragraph" style:parent-style-name="Standard">
      <style:paragraph-properties fo:text-align="left" style:justify-single-word="false"/>
      <style:text-properties style:font-name="Times New Roman" fo:font-size="12pt" fo:font-weight="normal" officeooo:rsid="00142ea8" officeooo:paragraph-rsid="00142ea8" style:font-size-asian="12pt" style:font-weight-asian="normal" style:font-size-complex="12pt" style:font-weight-complex="normal"/>
    </style:style>
    <style:style style:name="P47" style:family="paragraph" style:parent-style-name="Standard">
      <style:paragraph-properties fo:text-align="left" style:justify-single-word="false"/>
      <style:text-properties style:font-name="Times New Roman" fo:font-size="12pt" fo:font-weight="normal" officeooo:rsid="001540cd" officeooo:paragraph-rsid="001540cd" style:font-size-asian="12pt" style:font-weight-asian="normal" style:font-size-complex="12pt" style:font-weight-complex="normal"/>
    </style:style>
    <style:style style:name="P48" style:family="paragraph" style:parent-style-name="Standard">
      <style:paragraph-properties fo:text-align="center" style:justify-single-word="false"/>
      <style:text-properties style:font-name="Times New Roman" fo:font-size="12pt" fo:font-weight="normal" officeooo:rsid="001540cd" officeooo:paragraph-rsid="001540cd" style:font-size-asian="12pt" style:font-weight-asian="normal" style:font-size-complex="12pt" style:font-weight-complex="normal"/>
    </style:style>
    <style:style style:name="P49" style:family="paragraph" style:parent-style-name="Standard">
      <style:paragraph-properties fo:text-align="center" style:justify-single-word="false"/>
      <style:text-properties style:font-name="Times New Roman" fo:font-size="12pt" fo:font-weight="normal" officeooo:rsid="000f3f98" officeooo:paragraph-rsid="000f3f98" style:font-size-asian="12pt" style:font-weight-asian="normal" style:font-size-complex="12pt" style:font-weight-complex="normal"/>
    </style:style>
    <style:style style:name="P50" style:family="paragraph" style:parent-style-name="Standard">
      <style:paragraph-properties fo:text-align="right" style:justify-single-word="false"/>
      <style:text-properties style:font-name="Times New Roman" fo:font-size="12pt" fo:font-weight="normal" officeooo:rsid="001c04fa" officeooo:paragraph-rsid="001c04fa" style:font-size-asian="12pt" style:font-weight-asian="normal" style:font-size-complex="12pt" style:font-weight-complex="normal"/>
    </style:style>
    <style:style style:name="P51" style:family="paragraph" style:parent-style-name="Standard">
      <style:paragraph-properties fo:text-align="left" style:justify-single-word="false"/>
      <style:text-properties style:font-name="Times New Roman" fo:font-size="12pt" fo:font-weight="normal" officeooo:rsid="001c04fa" officeooo:paragraph-rsid="001c04fa" style:font-size-asian="12pt" style:font-weight-asian="normal" style:font-size-complex="12pt" style:font-weight-complex="normal"/>
    </style:style>
    <style:style style:name="P52" style:family="paragraph" style:parent-style-name="Standard">
      <style:paragraph-properties fo:text-align="center" style:justify-single-word="false"/>
      <style:text-properties fo:font-weight="bold" officeooo:paragraph-rsid="001c04fa" style:font-weight-asian="bold" style:font-weight-complex="bold"/>
    </style:style>
    <style:style style:name="P53" style:family="paragraph" style:parent-style-name="Standard">
      <style:paragraph-properties fo:text-align="center" style:justify-single-word="false"/>
      <style:text-properties fo:font-weight="bold" officeooo:rsid="002a96af" officeooo:paragraph-rsid="001c04fa" style:font-weight-asian="bold" style:font-weight-complex="bold"/>
    </style:style>
    <style:style style:name="P54" style:family="paragraph" style:parent-style-name="Standard">
      <style:paragraph-properties fo:text-align="center" style:justify-single-word="false"/>
      <style:text-properties officeooo:paragraph-rsid="001c04fa"/>
    </style:style>
    <style:style style:name="P55" style:family="paragraph" style:parent-style-name="Standard">
      <style:text-properties officeooo:paragraph-rsid="001c04fa"/>
    </style:style>
    <style:style style:name="P56" style:family="paragraph" style:parent-style-name="Standard">
      <style:text-properties officeooo:rsid="003da997" officeooo:paragraph-rsid="001c04fa"/>
    </style:style>
    <style:style style:name="P57" style:family="paragraph" style:parent-style-name="Standard">
      <style:text-properties officeooo:rsid="0024f0b9" officeooo:paragraph-rsid="001c04fa"/>
    </style:style>
    <style:style style:name="P58" style:family="paragraph" style:parent-style-name="Standard">
      <style:text-properties officeooo:rsid="00294e64" officeooo:paragraph-rsid="001c04fa"/>
    </style:style>
    <style:style style:name="P59" style:family="paragraph" style:parent-style-name="Standard">
      <style:text-properties officeooo:rsid="002ddcec" officeooo:paragraph-rsid="001c04fa"/>
    </style:style>
    <style:style style:name="P60" style:family="paragraph" style:parent-style-name="Standard">
      <style:text-properties officeooo:rsid="00309d55" officeooo:paragraph-rsid="001c04fa"/>
    </style:style>
    <style:style style:name="P61" style:family="paragraph" style:parent-style-name="Table_20_Contents">
      <style:text-properties officeooo:rsid="001f98d6" officeooo:paragraph-rsid="001c04fa"/>
    </style:style>
    <style:style style:name="P62" style:family="paragraph" style:parent-style-name="Table_20_Contents">
      <style:paragraph-properties fo:text-align="center" style:justify-single-word="false"/>
      <style:text-properties officeooo:rsid="001f98d6" officeooo:paragraph-rsid="001c04fa"/>
    </style:style>
    <style:style style:name="P63" style:family="paragraph" style:parent-style-name="Table_20_Contents">
      <style:text-properties officeooo:rsid="0024718c" officeooo:paragraph-rsid="0024718c"/>
    </style:style>
    <style:style style:name="P64" style:family="paragraph" style:parent-style-name="Table_20_Contents">
      <style:text-properties officeooo:paragraph-rsid="001c04fa"/>
    </style:style>
    <style:style style:name="P65" style:family="paragraph" style:parent-style-name="Standard">
      <style:paragraph-properties fo:text-align="left" style:justify-single-word="false"/>
      <style:text-properties officeooo:paragraph-rsid="001c04fa"/>
    </style:style>
    <style:style style:name="P66" style:family="paragraph" style:parent-style-name="Standard">
      <style:paragraph-properties fo:text-align="left" style:justify-single-word="false"/>
      <style:text-properties style:font-name="Liberation Serif" fo:font-size="12pt" officeooo:rsid="003a8cf8" officeooo:paragraph-rsid="001c04fa" style:font-size-asian="12pt" style:font-size-complex="12pt"/>
    </style:style>
    <style:style style:name="P67" style:family="paragraph" style:parent-style-name="Standard">
      <style:text-properties officeooo:rsid="00294e64" officeooo:paragraph-rsid="0024718c"/>
    </style:style>
    <style:style style:name="P68" style:family="paragraph" style:parent-style-name="Standard">
      <style:text-properties officeooo:rsid="00452f4d" officeooo:paragraph-rsid="0024718c"/>
    </style:style>
    <style:style style:name="P69" style:family="paragraph" style:parent-style-name="Standard">
      <style:text-properties officeooo:paragraph-rsid="0024718c"/>
    </style:style>
    <style:style style:name="P70" style:family="paragraph" style:parent-style-name="Standard">
      <style:text-properties fo:font-size="10pt" officeooo:paragraph-rsid="0024718c" style:font-size-asian="10pt" style:font-size-complex="10pt"/>
    </style:style>
    <style:style style:name="P71" style:family="paragraph" style:parent-style-name="Standard">
      <style:text-properties fo:font-size="10pt" officeooo:rsid="0041dfe2" officeooo:paragraph-rsid="0024718c" style:font-size-asian="10pt" style:font-size-complex="10pt"/>
    </style:style>
    <style:style style:name="P72" style:family="paragraph" style:parent-style-name="Standard">
      <style:text-properties officeooo:rsid="001ffa24" officeooo:paragraph-rsid="0024718c"/>
    </style:style>
    <style:style style:name="P73" style:family="paragraph" style:parent-style-name="Standard">
      <style:paragraph-properties fo:text-align="right" style:justify-single-word="false"/>
      <style:text-properties officeooo:rsid="0038a4dc" officeooo:paragraph-rsid="0024718c"/>
    </style:style>
    <style:style style:name="P74" style:family="paragraph" style:parent-style-name="Standard">
      <style:paragraph-properties fo:text-align="left" style:justify-single-word="false"/>
      <style:text-properties style:font-name="Liberation Serif" fo:font-size="12pt" officeooo:rsid="003ad7aa" officeooo:paragraph-rsid="001c04fa" style:font-size-asian="12pt" style:font-size-complex="12pt"/>
    </style:style>
    <style:style style:name="P75" style:family="paragraph" style:parent-style-name="Standard">
      <style:paragraph-properties fo:text-align="right" style:justify-single-word="false"/>
      <style:text-properties style:font-name="Liberation Serif" fo:font-size="12pt" officeooo:rsid="003ad7aa" officeooo:paragraph-rsid="001d0047" style:font-size-asian="12pt" style:font-size-complex="12pt"/>
    </style:style>
    <style:style style:name="P76" style:family="paragraph" style:parent-style-name="Standard">
      <style:paragraph-properties fo:text-align="left" style:justify-single-word="false"/>
      <style:text-properties style:font-name="Liberation Serif" fo:font-size="12pt" officeooo:rsid="003ad7aa" officeooo:paragraph-rsid="001d0047" style:font-size-asian="12pt" style:font-size-complex="12pt"/>
    </style:style>
    <style:style style:name="P77" style:family="paragraph" style:parent-style-name="Standard">
      <style:paragraph-properties fo:text-align="left" style:justify-single-word="false"/>
      <style:text-properties style:font-name="Liberation Serif" fo:font-size="12pt" officeooo:paragraph-rsid="001d0047" style:font-size-asian="12pt" style:font-size-complex="12pt"/>
    </style:style>
    <style:style style:name="P78" style:family="paragraph" style:parent-style-name="Standard">
      <style:paragraph-properties fo:text-align="right" style:justify-single-word="false"/>
      <style:text-properties officeooo:rsid="00452f4d" officeooo:paragraph-rsid="0024718c"/>
    </style:style>
    <style:style style:name="P79" style:family="paragraph" style:parent-style-name="Standard">
      <style:paragraph-properties fo:text-align="center" style:justify-single-word="false"/>
      <style:text-properties style:font-name="Times New Roman" officeooo:rsid="00452f4d" officeooo:paragraph-rsid="0024718c"/>
    </style:style>
    <style:style style:name="P80" style:family="paragraph" style:parent-style-name="Standard">
      <style:paragraph-properties fo:text-align="center" style:justify-single-word="false"/>
      <style:text-properties fo:font-weight="bold" officeooo:rsid="0038a4dc" officeooo:paragraph-rsid="0024718c" style:font-weight-asian="bold" style:font-weight-complex="bold"/>
    </style:style>
    <style:style style:name="P81" style:family="paragraph" style:parent-style-name="Standard">
      <style:paragraph-properties fo:text-align="right" style:justify-single-word="false"/>
      <style:text-properties style:font-name="Times New Roman" officeooo:rsid="0038a4dc" officeooo:paragraph-rsid="0024718c"/>
    </style:style>
    <style:style style:name="P82" style:family="paragraph" style:parent-style-name="Standard">
      <style:paragraph-properties fo:text-align="left" style:justify-single-word="false"/>
      <style:text-properties officeooo:rsid="004669c1" officeooo:paragraph-rsid="0024718c"/>
    </style:style>
    <style:style style:name="P83" style:family="paragraph" style:parent-style-name="Standard">
      <style:paragraph-properties fo:text-align="left" style:justify-single-word="false"/>
      <style:text-properties style:font-name="Times New Roman" officeooo:rsid="004669c1" officeooo:paragraph-rsid="0024718c"/>
    </style:style>
    <style:style style:name="P84" style:family="paragraph" style:parent-style-name="Standard">
      <style:paragraph-properties fo:text-align="right" style:justify-single-word="false"/>
      <style:text-properties style:font-name="Liberation Serif" fo:font-size="12pt" officeooo:rsid="003a8cf8" officeooo:paragraph-rsid="0024718c" style:font-size-asian="10.5pt" style:font-size-complex="12pt"/>
    </style:style>
    <style:style style:name="P85" style:family="paragraph" style:parent-style-name="Standard">
      <style:paragraph-properties fo:text-align="left" style:justify-single-word="false"/>
      <style:text-properties style:font-name="CIDFont+F2" fo:font-size="11.5pt" officeooo:paragraph-rsid="0024718c" style:font-size-asian="11.5pt"/>
    </style:style>
    <style:style style:name="P86" style:family="paragraph" style:parent-style-name="Standard">
      <style:paragraph-properties fo:text-align="center" style:justify-single-word="false"/>
      <style:text-properties style:font-name="CIDFont+F2" fo:font-size="11.5pt" officeooo:paragraph-rsid="0024718c" style:font-size-asian="11.5pt"/>
    </style:style>
    <style:style style:name="P87" style:family="paragraph" style:parent-style-name="Standard">
      <style:paragraph-properties fo:text-align="center" style:justify-single-word="false"/>
      <style:text-properties style:font-name="CIDFont+F2" fo:font-size="11.5pt" fo:font-weight="bold" officeooo:paragraph-rsid="0024718c" style:font-size-asian="11.5pt" style:font-weight-asian="bold" style:font-weight-complex="bold"/>
    </style:style>
    <style:style style:name="P88" style:family="paragraph" style:parent-style-name="Standard">
      <style:paragraph-properties fo:text-align="left" style:justify-single-word="false"/>
      <style:text-properties style:font-name="Liberation Serif" fo:font-size="12pt" officeooo:paragraph-rsid="0024718c" style:font-size-asian="12pt" style:font-size-complex="12pt"/>
    </style:style>
    <style:style style:name="P89" style:family="paragraph" style:parent-style-name="Standard">
      <style:paragraph-properties fo:text-align="left" style:justify-single-word="false"/>
      <style:text-properties style:font-name="Liberation Serif" fo:font-size="12pt" officeooo:rsid="003a8cf8" officeooo:paragraph-rsid="0024718c" style:font-size-asian="12pt" style:font-size-complex="12pt"/>
    </style:style>
    <style:style style:name="P90" style:family="paragraph" style:parent-style-name="Standard">
      <style:paragraph-properties fo:text-align="left" style:justify-single-word="false"/>
      <style:text-properties style:font-name="Liberation Serif" fo:font-size="12pt" officeooo:rsid="003a8cf8" officeooo:paragraph-rsid="002653bf" style:font-size-asian="12pt" style:font-size-complex="12pt"/>
    </style:style>
    <style:style style:name="P91" style:family="paragraph" style:parent-style-name="Standard">
      <style:paragraph-properties fo:text-align="right" style:justify-single-word="false"/>
      <style:text-properties style:font-name="Liberation Serif" fo:font-size="12pt" officeooo:rsid="003ad7aa" officeooo:paragraph-rsid="002653bf" style:font-size-asian="12pt" style:font-size-complex="12pt"/>
    </style:style>
    <style:style style:name="P92" style:family="paragraph" style:parent-style-name="Standard">
      <style:paragraph-properties fo:text-align="left" style:justify-single-word="false"/>
      <style:text-properties style:font-name="Liberation Serif" fo:font-size="12pt" officeooo:rsid="003ad7aa" officeooo:paragraph-rsid="002653bf" style:font-size-asian="12pt" style:font-size-complex="12pt"/>
    </style:style>
    <style:style style:name="P93" style:family="paragraph" style:parent-style-name="Standard">
      <style:paragraph-properties fo:text-align="left" style:justify-single-word="false"/>
      <style:text-properties style:font-name="Liberation Serif" fo:font-size="12pt" officeooo:paragraph-rsid="002653bf" style:font-size-asian="12pt" style:font-size-complex="12pt"/>
    </style:style>
    <style:style style:name="P94" style:family="paragraph" style:parent-style-name="Standard">
      <style:paragraph-properties fo:text-align="left" style:justify-single-word="false"/>
      <style:text-properties style:font-name="Liberation Serif" fo:font-size="12pt" fo:font-weight="bold" officeooo:paragraph-rsid="002653bf" style:font-size-asian="12pt" style:font-weight-asian="bold" style:font-size-complex="12pt" style:font-weight-complex="bold"/>
    </style:style>
    <style:style style:name="P95" style:family="paragraph" style:parent-style-name="Standard">
      <style:paragraph-properties fo:text-align="center" style:justify-single-word="false"/>
      <style:text-properties style:font-name="Liberation Serif" fo:font-size="12pt" fo:font-weight="bold" officeooo:paragraph-rsid="002653bf" style:font-size-asian="12pt" style:font-weight-asian="bold" style:font-size-complex="12pt" style:font-weight-complex="bold"/>
    </style:style>
    <style:style style:name="T1" style:family="text">
      <style:text-properties fo:font-variant="normal" fo:text-transform="none" fo:color="#2e2e2e" loext:opacity="100%" fo:letter-spacing="normal" fo:font-style="normal" fo:font-weight="normal"/>
    </style:style>
    <style:style style:name="T2" style:family="text">
      <style:text-properties fo:font-variant="normal" fo:text-transform="none" fo:color="#2e2e2e" loext:opacity="100%" fo:letter-spacing="normal" fo:font-style="normal" fo:font-weight="normal" officeooo:rsid="00188f5b"/>
    </style:style>
    <style:style style:name="T3" style:family="text">
      <style:text-properties fo:font-variant="normal" fo:text-transform="none" fo:color="#2e2e2e" loext:opacity="100%" fo:letter-spacing="normal" fo:font-style="normal" fo:font-weight="normal" officeooo:rsid="000e8878"/>
    </style:style>
    <style:style style:name="T4" style:family="text">
      <style:text-properties fo:font-variant="normal" fo:text-transform="none" fo:color="#2e2e2e" loext:opacity="100%" fo:letter-spacing="normal" fo:font-style="normal" fo:font-weight="normal" officeooo:rsid="00141f77"/>
    </style:style>
    <style:style style:name="T5" style:family="text">
      <style:text-properties fo:font-variant="normal" fo:text-transform="none" fo:color="#2e2e2e" loext:opacity="100%" fo:letter-spacing="normal" fo:font-style="normal" fo:font-weight="normal" officeooo:rsid="001f12b7"/>
    </style:style>
    <style:style style:name="T6" style:family="text">
      <style:text-properties fo:font-variant="normal" fo:text-transform="none" fo:color="#2e2e2e" loext:opacity="100%" fo:letter-spacing="normal" fo:font-style="normal" fo:font-weight="normal" officeooo:rsid="00202452"/>
    </style:style>
    <style:style style:name="T7" style:family="text">
      <style:text-properties fo:font-variant="normal" fo:text-transform="none" fo:color="#2e2e2e" loext:opacity="100%" fo:letter-spacing="normal" fo:font-style="normal" fo:font-weight="normal" officeooo:rsid="00124c01"/>
    </style:style>
    <style:style style:name="T8" style:family="text">
      <style:text-properties fo:font-variant="normal" fo:text-transform="none" fo:color="#2e2e2e" loext:opacity="100%" fo:letter-spacing="normal" fo:font-style="normal" officeooo:rsid="00151df6"/>
    </style:style>
    <style:style style:name="T9" style:family="text">
      <style:text-properties fo:font-variant="normal" fo:text-transform="none" fo:color="#2e2e2e" loext:opacity="100%" fo:letter-spacing="normal" fo:font-style="normal" officeooo:rsid="002047ba"/>
    </style:style>
    <style:style style:name="T10" style:family="text">
      <style:text-properties fo:font-variant="normal" fo:text-transform="none" fo:color="#2e2e2e" loext:opacity="100%" fo:letter-spacing="normal" fo:font-style="normal" fo:font-weight="normal" officeooo:rsid="001b7247"/>
    </style:style>
    <style:style style:name="T11" style:family="text">
      <style:text-properties fo:font-variant="normal" fo:text-transform="none" fo:color="#2e2e2e" loext:opacity="100%" fo:letter-spacing="normal" fo:font-style="normal" fo:font-weight="normal" officeooo:rsid="001d6036"/>
    </style:style>
    <style:style style:name="T12" style:family="text">
      <style:text-properties fo:font-variant="normal" fo:text-transform="none" fo:color="#2e2e2e" loext:opacity="100%" fo:letter-spacing="normal" fo:font-style="normal" fo:font-weight="normal" officeooo:rsid="001006f0"/>
    </style:style>
    <style:style style:name="T13" style:family="text">
      <style:text-properties officeooo:rsid="00202452"/>
    </style:style>
    <style:style style:name="T14" style:family="text">
      <style:text-properties officeooo:rsid="002c58ad"/>
    </style:style>
    <style:style style:name="T15" style:family="text">
      <style:text-properties officeooo:rsid="0017c026"/>
    </style:style>
    <style:style style:name="T16" style:family="text">
      <style:text-properties officeooo:rsid="000254a3"/>
    </style:style>
    <style:style style:name="T17" style:family="text">
      <style:text-properties officeooo:rsid="001a2747"/>
    </style:style>
    <style:style style:name="T18" style:family="text">
      <style:text-properties officeooo:rsid="000501d8"/>
    </style:style>
    <style:style style:name="T19" style:family="text">
      <style:text-properties officeooo:rsid="0006f345"/>
    </style:style>
    <style:style style:name="T20" style:family="text">
      <style:text-properties officeooo:rsid="002741e9"/>
    </style:style>
    <style:style style:name="T21" style:family="text">
      <style:text-properties officeooo:rsid="00071132"/>
    </style:style>
    <style:style style:name="T22" style:family="text">
      <style:text-properties style:text-position="super 58%" officeooo:rsid="000acc5d"/>
    </style:style>
    <style:style style:name="T23" style:family="text">
      <style:text-properties style:text-position="0% 100%"/>
    </style:style>
    <style:style style:name="T24" style:family="text">
      <style:text-properties officeooo:rsid="002172b1"/>
    </style:style>
    <style:style style:name="T25" style:family="text">
      <style:text-properties officeooo:rsid="0012212c"/>
    </style:style>
    <style:style style:name="T26" style:family="text">
      <style:text-properties officeooo:rsid="00173a2b"/>
    </style:style>
    <style:style style:name="T27" style:family="text">
      <style:text-properties officeooo:rsid="00139264"/>
    </style:style>
    <style:style style:name="T28" style:family="text">
      <style:text-properties officeooo:rsid="001f572a"/>
    </style:style>
    <style:style style:name="T29" style:family="text">
      <style:text-properties officeooo:rsid="003da997"/>
    </style:style>
    <style:style style:name="T30" style:family="text">
      <style:text-properties officeooo:rsid="0032a799"/>
    </style:style>
    <style:style style:name="T31" style:family="text">
      <style:text-properties officeooo:rsid="0024718c"/>
    </style:style>
    <style:style style:name="T32" style:family="text">
      <style:text-properties officeooo:rsid="0024f0b9"/>
    </style:style>
    <style:style style:name="T33" style:family="text">
      <style:text-properties officeooo:rsid="00309d55"/>
    </style:style>
    <style:style style:name="T34" style:family="text">
      <style:text-properties officeooo:rsid="00319ef5"/>
    </style:style>
    <style:style style:name="T35" style:family="text">
      <style:text-properties officeooo:rsid="0022f3fd"/>
    </style:style>
    <style:style style:name="T36" style:family="text">
      <style:text-properties officeooo:rsid="002f21c7"/>
    </style:style>
    <style:style style:name="T37" style:family="text">
      <style:text-properties officeooo:rsid="00350916"/>
    </style:style>
    <style:style style:name="T38" style:family="text">
      <style:text-properties fo:font-family="CIDFont+F1" style:font-family-generic="roman" style:font-pitch="variable" fo:font-size="11.5pt" style:font-size-asian="11.5pt"/>
    </style:style>
    <style:style style:name="T39" style:family="text">
      <style:text-properties style:font-name="CIDFont+F2" fo:font-size="9.5pt" officeooo:rsid="0038a4dc" style:font-size-asian="9.5pt"/>
    </style:style>
    <style:style style:name="T40" style:family="text">
      <style:text-properties style:font-name="Liberation Serif" fo:font-size="12pt" style:font-size-asian="10.5pt" style:font-size-complex="12pt"/>
    </style:style>
    <style:style style:name="T41" style:family="text">
      <style:text-properties officeooo:rsid="00452f4d"/>
    </style:style>
    <style:style style:name="T42" style:family="text">
      <style:text-properties officeooo:rsid="0036aaf2"/>
    </style:style>
    <style:style style:name="T43" style:family="text">
      <style:text-properties officeooo:rsid="003bf540"/>
    </style:style>
    <style:style style:name="T44" style:family="text">
      <style:text-properties fo:font-size="10pt" style:font-size-asian="10pt" style:font-size-complex="10pt"/>
    </style:style>
    <style:style style:name="T45" style:family="text">
      <style:text-properties officeooo:rsid="0041dfe2"/>
    </style:style>
    <style:style style:name="T46" style:family="text">
      <style:text-properties fo:font-family="CIDFont+F1" style:font-family-generic="roman" style:font-pitch="variable" fo:font-size="9.5pt" style:font-size-asian="9.5pt"/>
    </style:style>
    <style:style style:name="T47" style:family="text">
      <style:text-properties fo:font-family="CIDFont+F1" style:font-family-generic="roman" style:font-pitch="variable" fo:font-size="7.5pt" style:font-size-asian="7.5pt"/>
    </style:style>
    <style:style style:name="T48" style:family="text">
      <style:text-properties fo:font-weight="bold" style:font-weight-asian="bold" style:font-weight-complex="bold"/>
    </style:style>
    <style:style style:name="T49" style:family="text">
      <style:text-properties fo:font-weight="bold" officeooo:rsid="004669c1" style:font-weight-asian="bold" style:font-weight-complex="bold"/>
    </style:style>
    <style:style style:name="T50" style:family="text">
      <style:text-properties style:font-name="Times New Roman"/>
    </style:style>
    <style:style style:name="T51" style:family="text">
      <style:text-properties style:font-name="CIDFont+F2" fo:font-size="11.5pt" style:font-size-asian="11.5pt"/>
    </style:style>
    <style:style style:name="T52" style:family="text">
      <style:text-properties fo:font-family="CIDFont+F1" style:font-family-generic="roman" style:font-pitch="variable" fo:font-size="10.5pt" style:font-size-asian="10.5pt"/>
    </style:style>
    <style:style style:name="T53" style:family="text">
      <style:text-properties fo:font-family="CIDFont+F3" style:font-family-generic="roman" style:font-pitch="variable" fo:font-size="10pt" style:font-size-asian="10pt"/>
    </style:style>
    <style:style style:name="T54" style:family="text">
      <style:text-properties fo:font-family="CIDFont+F1" style:font-family-generic="roman" style:font-pitch="variable" fo:font-size="8.5pt" style:font-size-asian="8.5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P1">Regulamin Rekrutacji dzieci do Żłobka Publicznego w Kowarach</text:p>
      <text:p text:style-name="P1"/>
      <text:p text:style-name="P2"/>
      <text:p text:style-name="P3">Rozdział 1</text:p>
      <text:p text:style-name="P3"/>
      <text:p text:style-name="P4">Postanowienia ogólne</text:p>
      <text:p text:style-name="P3"/>
      <text:p text:style-name="P3">§1</text:p>
      <text:p text:style-name="P2"/>
      <text:p text:style-name="P2">1. Regulamin określa warunki przyjmowania dzieci do Żłobka Publicznego w Kowarach,tryb i zasady pracy Komisji Rekrutacyjnej oraz wzór wniosku o przyjęcie dziecka do żłobka,zwanego dalej Wnioskiem.</text:p>
      <text:p text:style-name="P2">2. Rekrutacja do żłobka odbywa się w terminie ustalonym przez organ prowadzący,w porozumieniu z dyrektorem żłobka.</text:p>
      <text:p text:style-name="P2">3. Ilekroć w regulaminie jest mowa o rodzicach rozumie się przez to także opiekunów prawnych oraz inne osoby,którym sąd powierzył sprawowanie opieki nad dzieckiem.</text:p>
      <text:p text:style-name="P2"/>
      <text:p text:style-name="P3">Rozdział 2</text:p>
      <text:p text:style-name="P3"/>
      <text:p text:style-name="P5">§2</text:p>
      <text:p text:style-name="P5"/>
      <text:p text:style-name="P6">Zasady pierwszej rekrutacji</text:p>
      <text:p text:style-name="P5"/>
      <text:p text:style-name="P5"/>
      <text:p text:style-name="P7"><text:span text:style-name="T1">1. Do Żłobka przyjmowane </text:span><text:span text:style-name="T2">będą dzieci </text:span><text:span text:style-name="T3"><text:s/></text:span><text:span text:style-name="T4">w wieku od 18 miesiąca </text:span><text:span text:style-name="T2">życia </text:span><text:span text:style-name="T4">do 3 lat.</text:span></text:p>
      <text:p text:style-name="P8"/>
      <text:p text:style-name="P7"><text:span text:style-name="T2">2.1. </text:span><text:span text:style-name="T5">P</text:span><text:span text:style-name="T2">ierwszeństwo przyjęcia do Żłobka mają dzieci zam</text:span><text:span text:style-name="T6">ieszkałe</text:span><text:span text:style-name="T2"> na terenie Gminy Miejskiej Kowary.</text:span><text:line-break/><text:line-break/><text:span text:style-name="T1">2. Przyjmowanie dzieci do Żłobka odbywa się na zasadzie całorocznej rekrutacji na wolne miejsca w Żłobku, w terminie określonym przez </text:span><text:span text:style-name="T7">d</text:span><text:span text:style-name="T1">yrektora.</text:span></text:p>
      <text:p text:style-name="P9"><text:span text:style-name="T8">Pierwsza rekrutacja dzieci do żłobka odbędzie się <text:s/></text:span><text:span text:style-name="T9">w miesiącu sierpniu</text:span><text:span text:style-name="T8"> 2026r.</text:span><text:line-break/><text:line-break/><text:span text:style-name="T1">3. Postępowanie rekrutacyjne do Żłobka przeprowadza </text:span><text:span text:style-name="T7">dyrektor wraz z powołaną przez niego komisją rekrutacyjną.</text:span><text:span text:style-name="T1"> </text:span></text:p>
      <text:p text:style-name="P10"/>
      <text:p text:style-name="P9"><text:span text:style-name="T10">3.1. </text:span><text:span text:style-name="T11">W </text:span><text:span text:style-name="T10">przypadku,gdy liczba dzieci zgłoszonych jest mniejsza od ilości miejsc,dyrektor może odstąpić od powoływania komisji.</text:span><text:line-break/><text:line-break/><text:span text:style-name="T1">4. Przyjęcie dzieci następuje na podstawie wniosku składanego przez rodziców/ opiekunów prawnych zawierającego dane zgodne z ustawą o opiece nad dziećmi w wieku do lat 3. </text:span><text:line-break/><text:line-break/><text:span text:style-name="T1">5. Wraz z wnioskiem rodzice/ opiekunowie prawni składają oświadczenia o wyrażeniu zgody na przetwarzanie danych osobowych w celach związanych z rekrutacją dzieci do Żłobka. </text:span><text:line-break/><text:line-break/><text:soft-page-break/><text:span text:style-name="T1">6. Złożenie wniosku nie jest równoznaczne z przyjęciem dziecka do Żłobka.</text:span><text:line-break/><text:line-break/><text:span text:style-name="T1">7. W przypadku większej liczby zgłoszeń niż liczba miejsc w Żłobku, o przyjęciu decydują poniższe kryteria wraz z przypisaną im punktacją:</text:span><text:line-break/><text:line-break/><text:span text:style-name="T1">1) dziecko obojga rodziców pracujących, prowadzących działalność gospodarczą lub uczących się w trybie stacjonarnym – 10 pkt,</text:span><text:line-break/><text:line-break/><text:span text:style-name="T1">2) dziecko jednego rodzica pracującego lub prowadzącego działalność gospodarczą lub uczącego się w trybie stacjonarnym – 5 pkt,</text:span><text:line-break/><text:line-break/><text:span text:style-name="T1">3) dziecko wychowujące się w rodzinie wielodzietnej (troje i więcej dzieci w rodzinie) – 10 pkt,</text:span><text:line-break/><text:line-break/><text:span text:style-name="T1">4) dziecko rodzica samotnie wychowującego dzieci – 10 pkt,</text:span><text:line-break/><text:line-break/><text:span text:style-name="T1">5) dziecko objęte pieczą zastępczą – </text:span><text:span text:style-name="T4">10 </text:span><text:span text:style-name="T1">pkt,</text:span><text:line-break/><text:line-break/><text:span text:style-name="T1">6) dziecko posiadające rodzeństwo w Żłobku – 5 pkt,</text:span><text:line-break/><text:line-break/><text:span text:style-name="T1">7) dziecko niepełnosprawne posiadające orzeczenie o niepełnosprawności – 5 pkt.</text:span><text:line-break/><text:line-break/><text:span text:style-name="T1">8. W przypadku uzyskania w postępowaniu rekrutacyjnym równej liczby punktów przez dwoje lub więcej dzieci, pierwszeństwo w przyjęciu mają dzieci najwcześniej urodzone.</text:span></text:p>
      <text:p text:style-name="P10"/>
      <text:p text:style-name="P9"><text:span text:style-name="T1">9. Dzieci, które nie zostały przyjęte do Żłobka z powodu braku miejsc umieszczone są na liście rezerwowej i przyjmowane są w miarę zwalniania się miejsc przez cały rok z zachowaniem kryteriów określonych w ust. 7.</text:span><text:line-break/><text:line-break/><text:span text:style-name="T1">10. Warunkiem przyjęcia dziecka do Żłobka jest zawarcie umowy cywilnoprawnej w sprawie korzystania z usług Żłobka, najpóźniej w dniu rozpoczęcia korzystania przez dziecko z usług Żłobka.</text:span><text:line-break/><text:line-break/><text:span text:style-name="T1">11. Dziecko przyjęte do Żłobka nie podlega rekrutacji w latach następnych i może uczęszczać, aż do osiągnięcia wieku 3 lat, z zastrzeżeniem sytuacji przerwania uczęszczania do żłobka (wypisania), gdzie dziecko obowiązane jest ponownie przejść postępowanie rekrutacyjne.</text:span><text:line-break/><text:line-break/><text:span text:style-name="T1">1</text:span><text:span text:style-name="T12">2</text:span><text:span text:style-name="T1">. W przypadku zgłoszonej przez rodziców/opiekunów prawnych nieobecności dziecka w Żłobku, przez okres <text:s/></text:span><text:span text:style-name="T7">trwający powyżej 90 dni</text:span><text:span text:style-name="T1">, </text:span><text:span text:style-name="T7">d</text:span><text:span text:style-name="T1">yrektor Żłobka może przyjąć na miejsce tego dziecka, na czas jego nieobecności, inne dziecko z listy rezerwowej na podstawie umowy z jego rodzicami.</text:span><text:line-break/></text:p>
      <text:p text:style-name="P11"><text:span text:style-name="T13">13. </text:span>W <text:span text:style-name="T14">K</text:span>omisji <text:span text:style-name="T14">R</text:span>ekrutacyjnej przy pierwszej rekrutacji udział wezmą:</text:p>
      <text:p text:style-name="P11">1. Dyrektor żłobka (1)</text:p>
      <text:p text:style-name="P11">2. Przedstawiciel Urzędu Miasta Kowary (1)</text:p>
      <text:p text:style-name="P11"/>
      <text:p text:style-name="P3">§<text:span text:style-name="T15">3</text:span></text:p>
      <text:p text:style-name="P3"/>
      <text:p text:style-name="P3">Harmonogram rekrutacji</text:p>
      <text:p text:style-name="P2"/>
      <text:p text:style-name="P2">1. Rekrutacja do żłobka odbywa się raz w roku.</text:p>
      <text:p text:style-name="P2">2. W przypadku zwolnienia się miejsca w trakcie roku,dyrektor żłobka przyjmuje dzieci z listy dzieci nieprzyjętych,które otrzymały największą liczbę punktów. Proces postępowania rekrutacyjnego przebiega zgodnie z poniższym harmonogramem.</text:p>
      <text:p text:style-name="P2"><text:soft-page-break/></text:p>
      <table:table table:name="Tabela1" table:style-name="Tabela1">
        <table:table-column table:style-name="Tabela1.A"/>
        <table:table-column table:style-name="Tabela1.B"/>
        <table:table-column table:style-name="Tabela1.C"/>
        <table:table-row>
          <table:table-cell table:style-name="Tabela1.A1" office:value-type="string">
            <text:p text:style-name="P12">L.P</text:p>
          </table:table-cell>
          <table:table-cell table:style-name="Tabela1.A1" office:value-type="string">
            <text:p text:style-name="P13"/>
          </table:table-cell>
          <table:table-cell table:style-name="Tabela1.C1" office:value-type="string">
            <text:p text:style-name="P14">Termin</text:p>
          </table:table-cell>
        </table:table-row>
        <table:table-row>
          <table:table-cell table:style-name="Tabela1.A2" office:value-type="string">
            <text:p text:style-name="P12">1</text:p>
          </table:table-cell>
          <table:table-cell table:style-name="Tabela1.A2" office:value-type="string">
            <text:p text:style-name="P12">Ogłoszenie o rekrutacji</text:p>
          </table:table-cell>
          <table:table-cell table:style-name="Tabela1.C2" office:value-type="string">
            <text:p text:style-name="P12">luty</text:p>
          </table:table-cell>
        </table:table-row>
        <table:table-row>
          <table:table-cell table:style-name="Tabela1.A2" office:value-type="string">
            <text:p text:style-name="P12">2</text:p>
          </table:table-cell>
          <table:table-cell table:style-name="Tabela1.A2" office:value-type="string">
            <text:p text:style-name="P12">Złożenie wniosku p przyjęcie dziecka do żłobka wraz z dokumentami potwierdzającymi spełnienia kryteriów przyjęcia dziecka do żłobka </text:p>
          </table:table-cell>
          <table:table-cell table:style-name="Tabela1.C2" office:value-type="string">
            <text:p text:style-name="P12">marzec</text:p>
          </table:table-cell>
        </table:table-row>
        <table:table-row>
          <table:table-cell table:style-name="Tabela1.A2" office:value-type="string">
            <text:p text:style-name="P12">3</text:p>
          </table:table-cell>
          <table:table-cell table:style-name="Tabela1.A2" office:value-type="string">
            <text:p text:style-name="P12">Złożenie deklaracji o kontynuacji opieki żłobkowej przez dziecko w <text:s/>kolejnym roku</text:p>
          </table:table-cell>
          <table:table-cell table:style-name="Tabela1.C2" office:value-type="string">
            <text:p text:style-name="P12">marzec</text:p>
          </table:table-cell>
        </table:table-row>
        <table:table-row table:style-name="Tabela1.5">
          <table:table-cell table:style-name="Tabela1.A2" office:value-type="string">
            <text:p text:style-name="P12">4</text:p>
          </table:table-cell>
          <table:table-cell table:style-name="Tabela1.A2" office:value-type="string">
            <text:p text:style-name="P12">Weryfikacja przez komisję rekrutacyjną wniosków o przyjecie do żłobka i dokumentów potwierdzających spełnienie przez kandydata kryteriów branych pod uwagę w postępowaniu rekrutacyjnym.</text:p>
          </table:table-cell>
          <table:table-cell table:style-name="Tabela1.C2" office:value-type="string">
            <text:p text:style-name="P12">14 dni roboczych od upływu terminu składania dokumentów</text:p>
          </table:table-cell>
        </table:table-row>
        <table:table-row>
          <table:table-cell table:style-name="Tabela1.A2" office:value-type="string">
            <text:p text:style-name="P12">5</text:p>
          </table:table-cell>
          <table:table-cell table:style-name="Tabela1.A2" office:value-type="string">
            <text:p text:style-name="P12">Podanie do publicznej wiadomości przez komisję rekrutacyjną listy kandydatów przyjętych i kandydatów nieprzyjętych.</text:p>
          </table:table-cell>
          <table:table-cell table:style-name="Tabela1.C2" office:value-type="string">
            <text:p text:style-name="P12">W ciągu 7 dni roboczych <text:span text:style-name="T16">od weryfikacji listy dzieci przyjętych</text:span></text:p>
          </table:table-cell>
        </table:table-row>
        <table:table-row>
          <table:table-cell table:style-name="Tabela1.A2" office:value-type="string">
            <text:p text:style-name="P12">6</text:p>
          </table:table-cell>
          <table:table-cell table:style-name="Tabela1.A2" office:value-type="string">
            <text:p text:style-name="P15">Rekrutacja uzupełniająca</text:p>
          </table:table-cell>
          <table:table-cell table:style-name="Tabela1.C2" office:value-type="string">
            <text:p text:style-name="P15">Termin określony zostanie przez dyrektora</text:p>
          </table:table-cell>
        </table:table-row>
      </table:table>
      <text:p text:style-name="P2"/>
      <text:p text:style-name="P2"/>
      <text:p text:style-name="P16">Rozdział 3</text:p>
      <text:p text:style-name="P16"/>
      <text:p text:style-name="P16">Warunki przyjmowania dzieci</text:p>
      <text:p text:style-name="P16"/>
      <text:p text:style-name="P16">§<text:span text:style-name="T15">4</text:span></text:p>
      <text:p text:style-name="P3"/>
      <text:p text:style-name="P17">1. Do <text:s/>Żłobka przyjmowane <text:s/>będą <text:s/>dzieci w wieku od 18 miesiąca życia do 3 lat.</text:p>
      <text:p text:style-name="P17"/>
      <text:p text:style-name="P17">2. Pierwszeństwo przyjęcia do <text:span text:style-name="T17">Ż</text:span>łobka mają dzieci <text:span text:style-name="T13">zamieszkałe</text:span> na terenie Gminy Miejskiej Kowary.</text:p>
      <text:p text:style-name="P17"/>
      <text:p text:style-name="P18">3. W dniu przyjęcia do żłobka dziecko musi mieć ukończony 18 miesiąc życia.</text:p>
      <text:p text:style-name="P18"/>
      <text:p text:style-name="P19">§<text:span text:style-name="T15">5</text:span></text:p>
      <text:p text:style-name="P19"/>
      <text:p text:style-name="P18"><text:span text:style-name="T18">1. </text:span>Przyjęcie dziecka do żłobka następuje na podstawie Wniosku o przyjęcie dziecka do żłobka,złożonego w siedzibie żłobka wraz z wymaganymi dokumentami. <text:span text:style-name="T18">Wnioski można pobrać ze strony internetowej żłobka lub osobiście w siedzibie żłobka począwszy od pierwszego dnia rekrutacji. Wnioski należy złożyć w siedzibie żłobka,w terminie określonym w ogłoszeniu o rekrutacji.</text:span></text:p>
      <text:p text:style-name="P18"/>
      <text:p text:style-name="P20">2. Rodzice na każdym etapie postępowania mogą być poproszeni o okazanie dodatkowych dokumentów w celu weryfikacji danych podanych we wniosku.</text:p>
      <text:p text:style-name="P21"/>
      <text:p text:style-name="P22">3. <text:s/>Podanie danych <text:s/>lub dokumentów potwierdzających spełnienie kryteriów nieprawdziwych lub niezgodnych ze stanem faktycznym lub wykluczających się skutkuje wykluczeniem z rekrutacji.</text:p>
      <text:p text:style-name="P22"/>
      <text:p text:style-name="P23">§<text:span text:style-name="T15">6</text:span></text:p>
      <text:p text:style-name="P23"/>
      <text:p text:style-name="P22"><text:soft-page-break/>1. Dziecko ,które już korzysta z usług żłobka ,jest zwolnione z udziału w rekrutacji pod warunkiem złożenia przez rodzica na piśmie,w terminie określonym w harmonogramie rekrutacji,deklaracji woli kontynuacji opieki nad dzieckiem w żłobku.</text:p>
      <text:p text:style-name="P18"/>
      <text:p text:style-name="P23">§<text:span text:style-name="T15">7</text:span></text:p>
      <text:p text:style-name="P23"/>
      <text:p text:style-name="P22">1. W przypadku większej liczby dzieci rekrutowanych do żłobka, niż liczba miejsc w żłobku – obowiązuje procedura opisana poniżej.</text:p>
      <text:p text:style-name="P22"/>
      <text:p text:style-name="P22">2. Rozpatrywanie wniosków rozpoczyna się poprzez weryfikację głównego formalnego kryterium,którym jest warunek <text:span text:style-name="T13">zamieszkania</text:span> na terenie Gminy Mi<text:span text:style-name="T19">ejskie</text:span><text:span text:style-name="T20">j</text:span> Kowary.</text:p>
      <text:p text:style-name="P22">W kolejnym etapie postępowania dla Wniosków spełniaj<text:span text:style-name="T19">ą</text:span>cych <text:span text:style-name="T19">kryterium za</text:span><text:span text:style-name="T13">mieszkania</text:span><text:span text:style-name="T19"> na terenie Gminy Miejskiej Kowary <text:s/>stosuje się następujące kryteria preferujące przyjecie dziecka do żłobka:</text:span></text:p>
      <text:p text:style-name="P22"/>
      <table:table table:name="Tabela2" table:style-name="Tabela2">
        <table:table-column table:style-name="Tabela2.A"/>
        <table:table-column table:style-name="Tabela2.B"/>
        <table:table-column table:style-name="Tabela2.C"/>
        <table:table-column table:style-name="Tabela2.D"/>
        <table:table-row>
          <table:table-cell table:style-name="Tabela2.A1" office:value-type="string">
            <text:p text:style-name="P24">L.P</text:p>
          </table:table-cell>
          <table:table-cell table:style-name="Tabela2.A1" office:value-type="string">
            <text:p text:style-name="P25">KRYTERIUM</text:p>
          </table:table-cell>
          <table:table-cell table:style-name="Tabela2.A1" office:value-type="string">
            <text:p text:style-name="P24">PUNKTY</text:p>
          </table:table-cell>
          <table:table-cell table:style-name="Tabela2.D1" office:value-type="string">
            <text:p text:style-name="P25">DOKUMENTY POTWIERDZAJĄCE SPEŁNIENIE KRYTERIÓW</text:p>
          </table:table-cell>
        </table:table-row>
        <table:table-row>
          <table:table-cell table:style-name="Tabela2.A2" office:value-type="string">
            <text:p text:style-name="P24">1.</text:p>
          </table:table-cell>
          <table:table-cell table:style-name="Tabela2.A2" office:value-type="string">
            <text:p text:style-name="P24">Dziecko obojga <text:s/>rodziców /<text:span text:style-name="T21">prawnych opiekunów </text:span>pracujących,prowadzących <text:span text:style-name="T21">działalność gospodarczą lub uczących się w trybie stacjonarnym.</text:span></text:p>
          </table:table-cell>
          <table:table-cell table:style-name="Tabela2.A2" office:value-type="string">
            <text:p text:style-name="P24">10</text:p>
          </table:table-cell>
          <table:table-cell table:style-name="Tabela2.D2" office:value-type="string">
            <text:p text:style-name="P26">1.<text:span text:style-name="T13">Oświadczenie o zatrudnieniu/pobieraniu nauki w systemie dziennym</text:span></text:p>
          </table:table-cell>
        </table:table-row>
        <table:table-row>
          <table:table-cell table:style-name="Tabela2.A2" office:value-type="string">
            <text:p text:style-name="P24">2.</text:p>
          </table:table-cell>
          <table:table-cell table:style-name="Tabela2.A2" office:value-type="string">
            <text:p text:style-name="P26">Dziecko jednego rodzica pracującego lub prowadzącego działalność gospodarczą lub uczącego się w trybie stacjonarnym</text:p>
          </table:table-cell>
          <table:table-cell table:style-name="Tabela2.A2" office:value-type="string">
            <text:p text:style-name="P26">5</text:p>
          </table:table-cell>
          <table:table-cell table:style-name="Tabela2.D2" office:value-type="string">
            <text:p text:style-name="P27">1. Oświadczenie o zatrudnieniu/pobieraniu nauki w systemie stacjonarnym</text:p>
          </table:table-cell>
        </table:table-row>
        <table:table-row>
          <table:table-cell table:style-name="Tabela2.A2" office:value-type="string">
            <text:p text:style-name="P24">3. </text:p>
          </table:table-cell>
          <table:table-cell table:style-name="Tabela2.A2" office:value-type="string">
            <text:p text:style-name="P28">Dziecko wychowujące się w rodzinie wielodzietnej (troje i więcej dzieci w rodzinie)</text:p>
          </table:table-cell>
          <table:table-cell table:style-name="Tabela2.A2" office:value-type="string">
            <text:p text:style-name="P28">10</text:p>
          </table:table-cell>
          <table:table-cell table:style-name="Tabela2.D2" office:value-type="string">
            <text:p text:style-name="P28">Oświadczenie o wielodzietności rodziny</text:p>
          </table:table-cell>
        </table:table-row>
        <table:table-row>
          <table:table-cell table:style-name="Tabela2.A2" office:value-type="string">
            <text:p text:style-name="P24">4. </text:p>
          </table:table-cell>
          <table:table-cell table:style-name="Tabela2.A2" office:value-type="string">
            <text:p text:style-name="P28">Dziecko rodzica samotnie wychowującego dzieci<text:span text:style-name="T22">1</text:span>,który pracuje w pełnym wymiarze czasu pracy lub pobiera naukę w trybie dziennym lub prowadzi działalność gospodarczą</text:p>
          </table:table-cell>
          <table:table-cell table:style-name="Tabela2.A2" office:value-type="string">
            <text:p text:style-name="P28">10</text:p>
          </table:table-cell>
          <table:table-cell table:style-name="Tabela2.D2" office:value-type="string">
            <text:p text:style-name="P29"><text:span text:style-name="T13">1</text:span>. Oświadczenie o samotnym wychowaniu dziecka <text:s/>oraz niewychowywaniu żadnego dziecka wspólnie z jego rodzicem</text:p>
          </table:table-cell>
        </table:table-row>
        <table:table-row>
          <table:table-cell table:style-name="Tabela2.A2" office:value-type="string">
            <text:p text:style-name="P24">5.</text:p>
          </table:table-cell>
          <table:table-cell table:style-name="Tabela2.A2" office:value-type="string">
            <text:p text:style-name="P29">Dziecko objęte pieczą zastępczą</text:p>
          </table:table-cell>
          <table:table-cell table:style-name="Tabela2.A2" office:value-type="string">
            <text:p text:style-name="P29">10</text:p>
          </table:table-cell>
          <table:table-cell table:style-name="Tabela2.D2" office:value-type="string">
            <text:p text:style-name="P30">Oświadczenie o objęciu pieczą zastępczą</text:p>
          </table:table-cell>
        </table:table-row>
        <table:table-row>
          <table:table-cell table:style-name="Tabela2.A2" office:value-type="string">
            <text:p text:style-name="P24">6.</text:p>
          </table:table-cell>
          <table:table-cell table:style-name="Tabela2.A2" office:value-type="string">
            <text:p text:style-name="P29">Dziecko niepełnosprawne</text:p>
          </table:table-cell>
          <table:table-cell table:style-name="Tabela2.A2" office:value-type="string">
            <text:p text:style-name="P29">5</text:p>
          </table:table-cell>
          <table:table-cell table:style-name="Tabela2.D2" office:value-type="string">
            <text:p text:style-name="P30">Oświadczenie o niepełnosprawności</text:p>
          </table:table-cell>
        </table:table-row>
        <table:table-row>
          <table:table-cell table:style-name="Tabela2.A2" office:value-type="string">
            <text:p text:style-name="P24">7.</text:p>
          </table:table-cell>
          <table:table-cell table:style-name="Tabela2.A2" office:value-type="string">
            <text:p text:style-name="P29">Dziecko posiadające rodzeństwo w żłobku </text:p>
          </table:table-cell>
          <table:table-cell table:style-name="Tabela2.A2" office:value-type="string">
            <text:p text:style-name="P29">5</text:p>
          </table:table-cell>
          <table:table-cell table:style-name="Tabela2.D2" office:value-type="string">
            <text:p text:style-name="P29">Potwierdzenie następuje przez dyrektora żłobka</text:p>
          </table:table-cell>
        </table:table-row>
      </table:table>
      <text:p text:style-name="P22"/>
      <text:p text:style-name="P31">1 <text:span text:style-name="T23">należy przez to rozumieć wychowywanie dziecka przez pannę,kawalera,wdowę,wdowca,osobę pozostającą w separacji orzeczonej przez sąd,osobę rozwiedzioną,chyba że osoba taka wychowuje wspólnie co najmniej jedno dziecko z jego rodzicem</text:span></text:p>
      <text:p text:style-name="P32"/>
      <text:p text:style-name="P33">§<text:span text:style-name="T15">8</text:span></text:p>
      <text:p text:style-name="P33"/>
      <text:p text:style-name="P34">1. W przypadku uzyskania w postępowaniu rekrutacyjnym równej liczby punktów przez dwoje lub więcej dzieci ,pierwszeństwo w przyjęciu maja dzieci najwcześniej urodzone.</text:p>
      <text:p text:style-name="P34"/>
      <text:p text:style-name="P35">§<text:span text:style-name="T15">9</text:span></text:p>
      <text:p text:style-name="P33"/>
      <text:p text:style-name="P34"><text:soft-page-break/>1. Warunkiem przyjęcia dziecka do Żłobka jest zawarcie umowy cywilnoprawnej w sprawie korzystania z usług Żłobka,najpóźniej w dniu rozpoczęcia korzystania przez dziecko z usług żłobka.</text:p>
      <text:p text:style-name="P34"/>
      <text:p text:style-name="P35">§<text:span text:style-name="T15">10</text:span></text:p>
      <text:p text:style-name="P33"/>
      <text:p text:style-name="P34">1. W przypadku zgłoszonej przez rodziców /opiekunów prawnych nieobecności dziecka w Żłobku,przez okres trwający powyżej 90 dni,dyrektor Żłobka może przyjąć na miejsce tego dziecka,na czas jego nieobecność,inne dziecko z listy rezerwowej na podstawie umowy z jego rodzicami.</text:p>
      <text:p text:style-name="P34"/>
      <text:p text:style-name="P36">Rozdział 4</text:p>
      <text:p text:style-name="P36"/>
      <text:p text:style-name="P36">Komisja Rekrutacyjna</text:p>
      <text:p text:style-name="P36"/>
      <text:p text:style-name="P37">§1<text:span text:style-name="T15">1</text:span></text:p>
      <text:p text:style-name="P36"/>
      <text:p text:style-name="P38">1. Przyjęcia dzieci do żłobka dokonuje Komisja Rekrutacyjna składająca się z min 3 osób i jest powołana przez dyrektora żłobka.</text:p>
      <text:p text:style-name="P38"/>
      <text:p text:style-name="P38"/>
      <text:p text:style-name="P38">2. W skład Komisji Rekrutacyjnej wchodzi dyrektor żłobka,jako przewodniczący Komisji i dwóch pracowników (opiekunów) żłobka.</text:p>
      <text:p text:style-name="P38"/>
      <text:p text:style-name="P38">3.W przypadku ,gdy liczba dzieci <text:s/>zgłoszonych jest mniejsza od ilości miejsc,dyrektor może odstąpić od powoływania Komisji Rekrutacyjnej.</text:p>
      <text:p text:style-name="P38"/>
      <text:p text:style-name="P39">§1<text:span text:style-name="T15">2</text:span></text:p>
      <text:p text:style-name="P39"/>
      <text:p text:style-name="P38">1. Posiedzenie Komisji Rekrutacyjnej zwołuje i prowadzi <text:s/>przewodniczący Komisji.</text:p>
      <text:p text:style-name="P38"/>
      <text:p text:style-name="P38">2. Posiedzenie Komisji Rekrutacyjnej odbywa się na terenie Żłobka.</text:p>
      <text:p text:style-name="P38"/>
      <text:p text:style-name="P38">3. Przewodniczący Komisji ustala termin i miejsce pierwszego posiedzenia Komisji,o czym powiadamia członków komisji.</text:p>
      <text:p text:style-name="P38"/>
      <text:p text:style-name="P38">4. Przed rozpoczęciem pracy Komisji Rekrutacyjnej wszyscy członkowie powołani do pracy w komisji zostają zapoznani z klauzulą dotyczącą ochrony danych osobowych oraz obowiązkiem dochowania tajemnicy,dotyczącej przebiegu obrad i zobowiązują się do ich przestrzegania.</text:p>
      <text:p text:style-name="P38"/>
      <text:p text:style-name="P39">§ 1<text:span text:style-name="T15">3</text:span></text:p>
      <text:p text:style-name="P39"/>
      <text:p text:style-name="P38">1. Do zadań przewodniczącego Komisji Rekrutacyjnej należy :</text:p>
      <text:p text:style-name="P38">a) skompletowanie złożonych wniosków o przyjecie dziecka do żłobka,</text:p>
      <text:p text:style-name="P38">b) organizacja posiedzenia i kierowanie pracami Komisji zgodnie z przepisami prawa i postanowieniami niniejszego regulaminu,</text:p>
      <text:p text:style-name="P38">c) prowadzenie prac Komisji w czasie posiedzenia z uwzględnieniem następujących czynności:</text:p>
      <text:p text:style-name="P38">- wyznaczenie protokolanta,</text:p>
      <text:p text:style-name="P38">- zapoznanie i podpisanie przez członków Komisji Rekrutacyjnej zobowiązań zgodnie z ustawą o ochronie danych osobowych,</text:p>
      <text:p text:style-name="P38">- zapoznanie z wykazami wniosków o przyjecie dziecka do żłobka,</text:p>
      <text:p text:style-name="P38">-zapoznanie z zasadami kwalifikacji dzieci do żłobka,</text:p>
      <text:p text:style-name="P38"><text:soft-page-break/>- nadzorowanie pod względem merytorycznym prawidłowości sporządzania dokumentacji przez Komisje,a w tym składania podpisów przez członków Komisji, protokołowania posiedzenia w czasie jego trwania, sporządzenia list dzieci przyjętych i nieprzyjętych.</text:p>
      <text:p text:style-name="P38"/>
      <text:p text:style-name="P40">2. Do zadań członków Komisji Rekrutacyjnej należy:</text:p>
      <text:p text:style-name="P40"/>
      <text:p text:style-name="P40">a) sprawdzenie wszystkich dokumentów pod kontem formalnym i rzeczowym,ze szczególnym zwróceniem uwagi na datę urodzenia dziecka,stałe miejsce zam<text:span text:style-name="T24">ieszkania </text:span>na terenie Gminy Miejskiej Kowary,czas pobytu dziecka w żłobku,pracę rodziców,czytelność zapisów we wniosku o przyjęcie do żłobka i innych dokumentach,</text:p>
      <text:p text:style-name="P40">b) weryfikacja złożonych wniosków pod względem spełnienia kryteriów przyjęć do żłobka,</text:p>
      <text:p text:style-name="P40">c) wyliczenie liczby punktów uzyskanych przez poszczególne dzieci</text:p>
      <text:p text:style-name="P40">d) ustalenie wyników postępowania rekrutacyjnego i sporządzenie listy dzieci przyjętych i nieprzyjętych.</text:p>
      <text:p text:style-name="P40"/>
      <text:p text:style-name="P41">§1<text:span text:style-name="T15">4</text:span></text:p>
      <text:p text:style-name="P41"/>
      <text:p text:style-name="P42">1. W pierwszym etapie Komisja Rekrutacyjna dokonuje wstępnej analizy złożonych wniosków w celu zapewnienia miejsca w żłobku dla dzieci <text:s/>spełniających kryteria określone w § <text:span text:style-name="T17">7</text:span> ust.2.</text:p>
      <text:p text:style-name="P42"/>
      <text:p text:style-name="P42">2. W drugim etapie Komisja Rekrutacyjna podejmuje decyzję <text:s/>o przyjęciu dzieci do żłobka w ramach posiadanych wolnych miejsc spełniających dodatkowe kryteria .</text:p>
      <text:p text:style-name="P42"/>
      <text:p text:style-name="P42">3. W przypadku zaistnienia sytuacji <text:span text:style-name="T25">spornej lub wątpliwej Komisja Rekrutacyjna na posiedzeniu ma prawo podjęcia decyzji w drodze głosowania. Poszczególni członkowie Komisji dysponują jednym głosem. W przypadku,gdy głosowanie nie przyniesie rozstrzygnięcia – decydujący głos należy do przewodniczącego Komisji.</text:span></text:p>
      <text:p text:style-name="P42"/>
      <text:p text:style-name="P43">4. Z posiedzenia Komisji Rekrutacyjnej sporządza się protokół.</text:p>
      <text:p text:style-name="P43"/>
      <text:p text:style-name="P37">Rozdział 5</text:p>
      <text:p text:style-name="P37"/>
      <text:p text:style-name="P37">Wyniki rekrutacji i lista dzieci oczekujących</text:p>
      <text:p text:style-name="P37"/>
      <text:p text:style-name="P37"/>
      <text:p text:style-name="P37">§1<text:span text:style-name="T15">5</text:span></text:p>
      <text:p text:style-name="P37"/>
      <text:p text:style-name="P43">1. Komisja Rekrutacyjna ustala wyniki postępowania rekrutacyjnego i podaje do publicznej wiadomości listy dzieci przyjętych i nieprzyjętych poprzez umieszczenie ich w widocznym miejscu w siedzibie żłobka.</text:p>
      <text:p text:style-name="P43"/>
      <text:p text:style-name="P37">§1<text:span text:style-name="T15">6</text:span></text:p>
      <text:p text:style-name="P37"/>
      <text:p text:style-name="P44">1. Po zakończonym procesie rekrutacji lista dzieci nieprzyjętych staje się listą rezerwową.</text:p>
      <text:p text:style-name="P44"/>
      <text:p text:style-name="P44">2. <text:span text:style-name="T26">J</text:span>eżeli w żłobku zwalnia się miejsce,dyrektor żłobka zawiadamia kolejna osobę z listy rezerwowej,o możliwości przyjęcia dziecka i uzgadnia dokładny termin i warunki przyjęcia.</text:p>
      <text:p text:style-name="P44"/>
      <text:p text:style-name="P44">3.W przypadku,gdy żłobek dysponuje wolnymi miejscami ,a na liście rezerwowej nie ma zapisanego żadnego dziecka,,a do żłobka zgłosi się rodzic i wyrazi chę<text:span text:style-name="T27">ć </text:span>zapisania dziecka w bieżącym roku szkolnym,to dziecko zostanie przyjęte niezwłocznie po złożeniu wniosku wraz z wymaganymi <text:span text:style-name="T27">dokumentami.</text:span></text:p>
      <text:p text:style-name="P44"><text:soft-page-break/></text:p>
      <text:p text:style-name="P45">Rozdział 7</text:p>
      <text:p text:style-name="P45"/>
      <text:p text:style-name="P45">Warunki uczęszczania dziecka do żłobka</text:p>
      <text:p text:style-name="P45"/>
      <text:p text:style-name="P45">§1<text:span text:style-name="T15">7</text:span></text:p>
      <text:p text:style-name="P45"/>
      <text:p text:style-name="P46"/>
      <text:p text:style-name="P46">1. Dziecko zostaje przyjęte do żłobka po podpisaniu umowy z rodzicami w terminie wskazanym przez dyrektora żłobka. W celu podpisania umowy należy zgłosić się do siedziby żłobka (dotyczy obojga rodziców).</text:p>
      <text:p text:style-name="P46"/>
      <text:p text:style-name="P46">2. Niepodpisanie umowy w wyznaczonym terminie jest równoznaczne z rezygnacją z usług żłobka.</text:p>
      <text:p text:style-name="P46"/>
      <text:p text:style-name="P46"/>
      <text:p text:style-name="P45">§1<text:span text:style-name="T15">8</text:span></text:p>
      <text:p text:style-name="P46"/>
      <text:p text:style-name="P47">2. Żłobek świadczy opiekę nad dziećmi w wymiarze do 10 godzin dziennie,w godzinach od 7.00 do 16.00.</text:p>
      <text:p text:style-name="P47"/>
      <text:p text:style-name="P48"/>
      <text:p text:style-name="P47"><text:s text:c="91"/></text:p>
      <text:p text:style-name="P47"/>
      <text:p text:style-name="P37"/>
      <text:p text:style-name="P37"/>
      <text:p text:style-name="P43"/>
      <text:p text:style-name="P49"/>
      <text:p text:style-name="P40"/>
      <text:p text:style-name="P40"/>
      <text:p text:style-name="P40"/>
      <text:p text:style-name="P40"/>
      <text:p text:style-name="P40"/>
      <text:p text:style-name="P40"/>
      <text:p text:style-name="P40"/>
      <text:p text:style-name="P40"/>
      <text:p text:style-name="P40"/>
      <text:p text:style-name="P40"/>
      <text:p text:style-name="P40"/>
      <text:p text:style-name="P40"/>
      <text:p text:style-name="P40"/>
      <text:p text:style-name="P40"/>
      <text:p text:style-name="P40"/>
      <text:p text:style-name="P40"/>
      <text:p text:style-name="P40"/>
      <text:p text:style-name="P40"/>
      <text:p text:style-name="P40"/>
      <text:p text:style-name="P40"/>
      <text:p text:style-name="P40"/>
      <text:p text:style-name="P40"/>
      <text:p text:style-name="P40"/>
      <text:p text:style-name="P40"/>
      <text:p text:style-name="P40"/>
      <text:p text:style-name="P40"><text:soft-page-break/></text:p>
      <text:p text:style-name="P40"/>
      <text:p text:style-name="P40"/>
      <text:p text:style-name="P40"/>
      <text:p text:style-name="P40"/>
      <text:p text:style-name="P40"/>
      <text:p text:style-name="P40"/>
      <text:p text:style-name="P40"/>
      <text:p text:style-name="P40"/>
      <text:p text:style-name="P40"/>
      <text:p text:style-name="P40"/>
      <text:p text:style-name="P40"/>
      <text:p text:style-name="P40"/>
      <text:p text:style-name="P40"/>
      <text:p text:style-name="P40"/>
      <text:p text:style-name="P40"/>
      <text:p text:style-name="P40"/>
      <text:p text:style-name="P50"/>
      <text:p text:style-name="P51"/>
      <text:p text:style-name="P52">Wniosek o przyjęcie dziecka do Żłobka <text:span text:style-name="T28">Publicznego w Kowarach</text:span></text:p>
      <text:p text:style-name="P53">Rok ……<text:span text:style-name="T20">2026</text:span>……/…<text:span text:style-name="T20">2027</text:span>……...</text:p>
      <text:p text:style-name="P54"/>
      <text:p text:style-name="P54"/>
      <text:p text:style-name="P55"><text:s/>I. DANE DOTYCZĄCE DZIECKA </text:p>
      <text:p text:style-name="P55"/>
      <text:p text:style-name="P55">1. Imię i nazwisko dziecka ………………………………………………………………………………………………..</text:p>
      <text:p text:style-name="P55">2. Data urodzenia / ……………………………………………………………………...................................…</text:p>
      <text:p text:style-name="P55">(dzień – miesiąc – rok)</text:p>
      <text:p text:style-name="P55"/>
      <text:p text:style-name="P55">3. PESEL ………………………………………………………………………………………………………</text:p>
      <text:p text:style-name="P56">4. Obywatelstwo………………………………………………………………………...</text:p>
      <text:p text:style-name="P55"><text:span text:style-name="T29">5</text:span>. Adres <text:span text:style-name="T30">zam</text:span><text:span text:style-name="T31">ieszkania</text:span> …………………………………………………………………………………… ………………………………………………………………………………………………………………………………… (gmina, miejscowość, ulica, numer domu/mieszkania) </text:p>
      <text:p text:style-name="P55"><text:span text:style-name="T29">6</text:span>. Informacja o rodzeństwie dziecka ………………………………………………………………………………. ………(liczba , wiek) </text:p>
      <text:p text:style-name="P55"><text:span text:style-name="T29">7</text:span>. Informacja czy dziecko legitymuje się orzeczeniem o niepełno<text:span text:style-name="T32">sprawności</text:span> TAK / NIE* należy podkreślić właściwą odpowiedź Jeśli TAK , to jakim ………………………………………………………………………………………………………</text:p>
      <text:p text:style-name="P57"><text:span text:style-name="T29">8</text:span>. Informacja czy dziecko znajduje się w pieczy zastępczej <text:span text:style-name="T33">(rodzina adopcyjna)</text:span> TAK/NIE*</text:p>
      <text:p text:style-name="P55"><text:span text:style-name="T29">9</text:span>. Przewidywany dzienny czas pobytu <text:s/>dziecka od ……… do ………</text:p>
      <text:p text:style-name="P58"><text:span text:style-name="T29">10</text:span>. Czy dziecko ma alergie,uczulenia?Jakie?……………………………………………...</text:p>
      <text:p text:style-name="P59">1<text:span text:style-name="T29">1</text:span>. Inne choroby dziecka………………………………………………………………….</text:p>
      <text:p text:style-name="P60">1<text:span text:style-name="T29">2</text:span>.Czy dziecko przyjmuje sta<text:span text:style-name="T34">l</text:span>e leki TAK/NIE*…………………………………………..</text:p>
      <text:p text:style-name="P58"/>
      <text:p text:style-name="P55"><text:span text:style-name="T35">II . </text:span>D<text:span text:style-name="T36">ANE DOTYCZĄCE RODZICÓW/OPIEKUNÓW PRAWNYCH DZIECKA</text:span>:</text:p>
      <text:p text:style-name="P55"/>
      <text:p text:style-name="P55"/>
      <table:table table:name="Tabela3" table:style-name="Tabela3">
        <table:table-column table:style-name="Tabela3.A"/>
        <table:table-column table:style-name="Tabela3.B"/>
        <table:table-column table:style-name="Tabela3.C"/>
        <text:soft-page-break/>
        <table:table-row>
          <table:table-cell table:style-name="Tabela3.A1" office:value-type="string">
            <text:p text:style-name="P61">Rodzie/opiekunowie prawni</text:p>
          </table:table-cell>
          <table:table-cell table:style-name="Tabela3.A1" office:value-type="string">
            <text:p text:style-name="P62">Matka/<text:span text:style-name="T37">Opiekun prawny</text:span></text:p>
          </table:table-cell>
          <table:table-cell table:style-name="Tabela3.C1" office:value-type="string">
            <text:p text:style-name="P62">Ojcie<text:span text:style-name="T37">c/Opiekun prawny</text:span></text:p>
          </table:table-cell>
        </table:table-row>
        <table:table-row>
          <table:table-cell table:style-name="Tabela3.A2" office:value-type="string">
            <text:p text:style-name="P63">Imię i Nazwisko</text:p>
          </table:table-cell>
          <table:table-cell table:style-name="Tabela3.A2" office:value-type="string">
            <text:p text:style-name="P64"/>
          </table:table-cell>
          <table:table-cell table:style-name="Tabela3.C2" office:value-type="string">
            <text:p text:style-name="P64"/>
          </table:table-cell>
        </table:table-row>
        <table:table-row>
          <table:table-cell table:style-name="Tabela3.A2" office:value-type="string">
            <text:p text:style-name="P63">Adres zamieszkania</text:p>
          </table:table-cell>
          <table:table-cell table:style-name="Tabela3.A2" office:value-type="string">
            <text:p text:style-name="P64"/>
          </table:table-cell>
          <table:table-cell table:style-name="Tabela3.C2" office:value-type="string">
            <text:p text:style-name="P64"/>
          </table:table-cell>
        </table:table-row>
        <table:table-row>
          <table:table-cell table:style-name="Tabela3.A2" office:value-type="string">
            <text:p text:style-name="P63">Telefon komórkowy</text:p>
          </table:table-cell>
          <table:table-cell table:style-name="Tabela3.A2" office:value-type="string">
            <text:p text:style-name="P64"/>
          </table:table-cell>
          <table:table-cell table:style-name="Tabela3.C2" office:value-type="string">
            <text:p text:style-name="P64"/>
          </table:table-cell>
        </table:table-row>
        <table:table-row>
          <table:table-cell table:style-name="Tabela3.A2" office:value-type="string">
            <text:p text:style-name="P63">Telefon do pracy</text:p>
          </table:table-cell>
          <table:table-cell table:style-name="Tabela3.A2" office:value-type="string">
            <text:p text:style-name="P64"/>
          </table:table-cell>
          <table:table-cell table:style-name="Tabela3.C2" office:value-type="string">
            <text:p text:style-name="P64"/>
          </table:table-cell>
        </table:table-row>
        <table:table-row>
          <table:table-cell table:style-name="Tabela3.A2" office:value-type="string">
            <text:p text:style-name="P63">Godziny pracy</text:p>
          </table:table-cell>
          <table:table-cell table:style-name="Tabela3.A2" office:value-type="string">
            <text:p text:style-name="P64"/>
          </table:table-cell>
          <table:table-cell table:style-name="Tabela3.C2" office:value-type="string">
            <text:p text:style-name="P64"/>
          </table:table-cell>
        </table:table-row>
        <table:table-row>
          <table:table-cell table:style-name="Tabela3.A2" office:value-type="string">
            <text:p text:style-name="P63">Miejsce pracy/pobierania nauki</text:p>
          </table:table-cell>
          <table:table-cell table:style-name="Tabela3.A2" office:value-type="string">
            <text:p text:style-name="P64"/>
          </table:table-cell>
          <table:table-cell table:style-name="Tabela3.C2" office:value-type="string">
            <text:p text:style-name="P64"/>
          </table:table-cell>
        </table:table-row>
        <table:table-row>
          <table:table-cell table:style-name="Tabela3.A2" office:value-type="string">
            <text:p text:style-name="P63">Obywatelstwo</text:p>
          </table:table-cell>
          <table:table-cell table:style-name="Tabela3.A2" office:value-type="string">
            <text:p text:style-name="P64"/>
          </table:table-cell>
          <table:table-cell table:style-name="Tabela3.C2" office:value-type="string">
            <text:p text:style-name="P64"/>
          </table:table-cell>
        </table:table-row>
        <table:table-row>
          <table:table-cell table:style-name="Tabela3.A2" office:value-type="string">
            <text:p text:style-name="P63">Adres e-mail</text:p>
          </table:table-cell>
          <table:table-cell table:style-name="Tabela3.A2" office:value-type="string">
            <text:p text:style-name="P64"/>
          </table:table-cell>
          <table:table-cell table:style-name="Tabela3.C2" office:value-type="string">
            <text:p text:style-name="P64"/>
          </table:table-cell>
        </table:table-row>
      </table:table>
      <text:p text:style-name="P55"/>
      <text:p text:style-name="P55"/>
      <text:p text:style-name="P55"/>
      <text:p text:style-name="P55"/>
      <text:p text:style-name="P65" loext:marker-style-name="T38"><text:span text:style-name="T39"><text:s text:c="78"/></text:span></text:p>
      <text:p text:style-name="P66" loext:marker-style-name="T40"/>
      <text:p text:style-name="P66" loext:marker-style-name="T40"/>
      <text:p text:style-name="P66" loext:marker-style-name="T40"/>
      <text:p text:style-name="P67">Załączniki:</text:p>
      <text:p text:style-name="P67"><text:span text:style-name="T41">1</text:span>. <text:span text:style-name="T41">Oświadczenie o zamieszkaniu na terenie Gminy Miejskiej Kowary (załącznik nr 1)</text:span></text:p>
      <text:p text:style-name="P67">2. Oświadczenie o wielodzietności rodziny (załącznik nr <text:span text:style-name="T42">2</text:span>)</text:p>
      <text:p text:style-name="P67"><text:span text:style-name="T43">3.</text:span> Oświadczenie o samotnym wychowaniu dziecka <text:span text:style-name="T20">(załącznik nr 3)</text:span></text:p>
      <text:p text:style-name="P68"/>
      <text:p text:style-name="P67"/>
      <text:p text:style-name="P67"/>
      <text:p text:style-name="P67">Oświadczamy, że zapoznaliśmy się z regulaminem rekrutacji i podane powyżej dane są zgodne ze stanem faktycznym (podanie danych lub przedłożenie dokumentów potwierdzających spełnienie kryteriów nieprawdziwych lub niezgodnych ze stanem faktycznym lub wykluczających się skutkuje wykluczeniem z rekrutacji)</text:p>
      <text:p text:style-name="P67"/>
      <text:p text:style-name="P67">……… ………………………………………………….. /podpis matki/opiekunki praw<text:span text:style-name="T42">nej</text:span></text:p>
      <text:p text:style-name="P67">……………………………………………………………/ <text:span text:style-name="T42">podpis ojca/opiekuna prawnego</text:span></text:p>
      <text:p text:style-name="P67"/>
      <text:p text:style-name="P69"><text:span text:style-name="T44">OŚWIADCZENIA Zawarte w karcie zgłoszenia dane będą przetwarzane wyłącznie w związku z rekrutacją oraz w zakresie i w celu zapewnienia dziecku prawidłowej opieki (art. 3a ust. 2 ustawy z dnia 4 lutego 2011 r. o opiece nad dziećmi w wieku do lat 3 (Dz. U. z 2016 r. poz. 157 ze zm.) …</text:span>……………………………………………………………………………………………………………………………………………</text:p>
      <text:p text:style-name="P69">(miejscowość, data, podpis matki/opiekunki prawnej, ojca/opiekuna prawnego dziecka)</text:p>
      <text:p text:style-name="P69"/>
      <text:p text:style-name="P70">Zgodnie z art.6.ust.1lit.a Rozporządzenia Parlamentu Europejskiego i Rady (UE) 2016/679 z dnia 27 kwietnia 2016 r. z dnia 27 kwietnia 2016 r. w sprawie ochrony osób fizycznych w związku z przetwarzaniem danych osobowych i w sprawie swobodnego przepływu takich danych oraz uchylenia dyrektywy 95/46/WE ( ogólne rozporządzenie o ochronie danych), wyrażam zgodę na przetwarzanie moich i dziecka/dzieci danych osobowych przez Żłobek <text:span text:style-name="T45">Publiczny w Kowarach</text:span>, reprezentowany przez Dyrektora Żłobka <text:span text:style-name="T45">Publicznego w Kowarach</text:span> z siedzibą ul. <text:span text:style-name="T45">Henryka Sienkiewicza 9 58-530 Kowary</text:span>, w celu przeprowadzenia naboru dzieci do placówki Żłobka <text:span text:style-name="T45">Publicznego w Kowarach.</text:span></text:p>
      <text:p text:style-name="P70"/>
      <text:p text:style-name="P71"/>
      <text:p text:style-name="P71"/>
      <text:p text:style-name="P71">Kowary,dnia………….. <text:s text:c="9"/>……………………. …… <text:s text:c="41"/>………………………………………</text:p>
      <text:p text:style-name="P71"><text:s text:c="49"/>czytelny podpis matki/opiekuna prawnego <text:s text:c="9"/>czytelny podpis ojca/opiekuna prawnego</text:p>
      <text:p text:style-name="P70"/>
      <text:p text:style-name="P69"><text:soft-page-break/></text:p>
      <text:p text:style-name="P69"/>
      <text:p text:style-name="P69"/>
      <text:p text:style-name="P69"><text:s/><text:span text:style-name="T35">III.</text:span> K<text:span text:style-name="T36">WALIFIKACJA DZIECKA DO ŻŁOBKA :</text:span></text:p>
      <text:p text:style-name="P69"/>
      <text:p text:style-name="P69">1. Zakwalifikowano dziecko do żłobka - tak /nie*</text:p>
      <text:p text:style-name="P69">2.Wpisano dziecko na listę rezerwową dzieci oczekujących na przyjęcie do żłobka - tak/ nie*</text:p>
      <text:p text:style-name="P69">3.Nie zakwalifikowano dziecka do żłobka (odmowa przyjęcia) z powodu: …............................................................................................................................................................</text:p>
      <text:p text:style-name="P72">*niepotrzebne skreślić</text:p>
      <text:p text:style-name="P73"/>
      <text:p text:style-name="P73"/>
      <text:p text:style-name="P73"/>
      <text:p text:style-name="P73"/>
      <text:p text:style-name="P73"/>
      <text:p text:style-name="P73"/>
      <text:p text:style-name="P73"/>
      <text:p text:style-name="P66" loext:marker-style-name="T40"/>
      <text:p text:style-name="P66" loext:marker-style-name="T40"/>
      <text:p text:style-name="P66" loext:marker-style-name="T40"/>
      <text:p text:style-name="P66" loext:marker-style-name="T40"/>
      <text:p text:style-name="P66" loext:marker-style-name="T40"/>
      <text:p text:style-name="P66" loext:marker-style-name="T40"/>
      <text:p text:style-name="P66" loext:marker-style-name="T40"/>
      <text:p text:style-name="P66" loext:marker-style-name="T40"/>
      <text:p text:style-name="P66" loext:marker-style-name="T40"/>
      <text:p text:style-name="P66" loext:marker-style-name="T40"/>
      <text:p text:style-name="P66" loext:marker-style-name="T40"/>
      <text:p text:style-name="P66" loext:marker-style-name="T40"/>
      <text:p text:style-name="P66" loext:marker-style-name="T40"/>
      <text:p text:style-name="P66" loext:marker-style-name="T40"/>
      <text:p text:style-name="P66" loext:marker-style-name="T40"/>
      <text:p text:style-name="P66" loext:marker-style-name="T40"/>
      <text:p text:style-name="P66" loext:marker-style-name="T40"/>
      <text:p text:style-name="P66" loext:marker-style-name="T40"/>
      <text:p text:style-name="P66" loext:marker-style-name="T40"/>
      <text:p text:style-name="P66" loext:marker-style-name="T40"/>
      <text:p text:style-name="P74" loext:marker-style-name="T40"/>
      <text:p text:style-name="P75" loext:marker-style-name="T40"/>
      <text:p text:style-name="P76" loext:marker-style-name="T40"/>
      <text:p text:style-name="P77" loext:marker-style-name="T46"><text:s text:c="31"/></text:p>
      <text:p text:style-name="P77" loext:marker-style-name="T47"><text:s text:c="59"/></text:p>
      <text:p text:style-name="P77" loext:marker-style-name="T47"/>
      <text:p text:style-name="P77" loext:marker-style-name="T47"/>
      <text:p text:style-name="P77" loext:marker-style-name="T47"/>
      <text:p text:style-name="P77" loext:marker-style-name="T47"/>
      <text:p text:style-name="P77" loext:marker-style-name="T47"/>
      <text:p text:style-name="P77" loext:marker-style-name="T47"/>
      <text:p text:style-name="P77" loext:marker-style-name="T47"/>
      <text:p text:style-name="P77" loext:marker-style-name="T47"/>
      <text:p text:style-name="P77" loext:marker-style-name="T47"/>
      <text:p text:style-name="P77" loext:marker-style-name="T47"/>
      <text:p text:style-name="P77" loext:marker-style-name="T47"><text:soft-page-break/></text:p>
      <text:p text:style-name="P78">Załącznik nr 1 do wniosku o przyjęcie dziecka do żłobka</text:p>
      <text:p text:style-name="P73"/>
      <text:p text:style-name="P73"/>
      <text:p text:style-name="P73"/>
      <text:p text:style-name="P73"/>
      <text:p text:style-name="P73"/>
      <text:p text:style-name="P79"><text:span text:style-name="T48">OŚWIADCZ</text:span><text:span text:style-name="T49">ENIE</text:span></text:p>
      <text:p text:style-name="P80"/>
      <text:p text:style-name="P80"/>
      <text:p text:style-name="P81"/>
      <text:p text:style-name="P82">Oświadczam,że <text:span text:style-name="T50"><text:s/>miejscem zamieszkania <text:s/>dziecka jest Gmina Miejska Kowary</text:span></text:p>
      <text:p text:style-name="P83"/>
      <text:p text:style-name="P83">……………………………………………………………………………………………….</text:p>
      <text:p text:style-name="P83">dokładny adres zamieszkania</text:p>
      <text:p text:style-name="P73"/>
      <text:p text:style-name="P73"/>
      <text:p text:style-name="P73"/>
      <text:p text:style-name="P73"/>
      <text:p text:style-name="P73"/>
      <text:p text:style-name="P73"/>
      <text:p text:style-name="P73"/>
      <text:p text:style-name="P73"/>
      <text:p text:style-name="P73"/>
      <text:p text:style-name="P73"/>
      <text:p text:style-name="P73"/>
      <text:p text:style-name="P73"/>
      <text:p text:style-name="P73"/>
      <text:p text:style-name="P73"/>
      <text:p text:style-name="P73"/>
      <text:p text:style-name="P73"/>
      <text:p text:style-name="P73"/>
      <text:p text:style-name="P73"/>
      <text:p text:style-name="P73"/>
      <text:p text:style-name="P73"/>
      <text:p text:style-name="P73"/>
      <text:p text:style-name="P73"/>
      <text:p text:style-name="P73"/>
      <text:p text:style-name="P73"/>
      <text:p text:style-name="P73"/>
      <text:p text:style-name="P73"/>
      <text:p text:style-name="P73"/>
      <text:p text:style-name="P73"/>
      <text:p text:style-name="P73"/>
      <text:p text:style-name="P73"/>
      <text:p text:style-name="P73"/>
      <text:p text:style-name="P73"/>
      <text:p text:style-name="P73"/>
      <text:p text:style-name="P73"/>
      <text:p text:style-name="P73"/>
      <text:p text:style-name="P73"/>
      <text:p text:style-name="P73"/>
      <text:p text:style-name="P73"><text:soft-page-break/></text:p>
      <text:p text:style-name="P84" loext:marker-style-name="T40">Załącznik nr 2 do wniosku o przyjecie dziecka do żłobka</text:p>
      <text:p text:style-name="P84" loext:marker-style-name="T40"/>
      <text:p text:style-name="P85" loext:marker-style-name="T51"/>
      <text:p text:style-name="P86" loext:marker-style-name="T51"/>
      <text:p text:style-name="P87" loext:marker-style-name="T51">OŚWIADCZENIE O WIELODZIETNOŚCI RODZINY</text:p>
      <text:p text:style-name="P87" loext:marker-style-name="T51">KANDYDATA DO ŻŁOBKA</text:p>
      <text:p text:style-name="P86" loext:marker-style-name="T51"/>
      <text:p text:style-name="P85" loext:marker-style-name="T51"/>
      <text:p text:style-name="P88" loext:marker-style-name="T38">Świadoma/y odpowiedzialności karnej za złożenie fałszywego oświadczenia. Oświadczam,</text:p>
      <text:p text:style-name="P88" loext:marker-style-name="T38">że wszystkie dane zawarte w tym oświadczeniu są zgodne ze stanem faktycznym.</text:p>
      <text:p text:style-name="P88" loext:marker-style-name="T47">Ja niżej podpisana/y …………………………………………………………………………………………………………</text:p>
      <text:p text:style-name="P88" loext:marker-style-name="T47"><text:s text:c="35"/>(Imię i nazwisko rodzica/opiekuna prawnego)</text:p>
      <text:p text:style-name="P88" loext:marker-style-name="T47">oświadczam, że jestem rodzicem dziecka ……………………………………………………..…………………..</text:p>
      <text:p text:style-name="P88" loext:marker-style-name="T47"><text:s text:c="28"/>(imię i nazwisko kandydata)</text:p>
      <text:p text:style-name="P88" loext:marker-style-name="T38">wychowującego się w rodzinie wielodzietnej, która liczy ................... dzieci, w tym ………..</text:p>
      <text:p text:style-name="P88" loext:marker-style-name="T38">małoletnich.</text:p>
      <text:p text:style-name="P88" loext:marker-style-name="T38"/>
      <text:p text:style-name="P88" loext:marker-style-name="T38"/>
      <text:p text:style-name="P88" loext:marker-style-name="T46">……………………………………….. <text:s text:c="13"/>………………………………………………..</text:p>
      <text:p text:style-name="P89" loext:marker-style-name="T40">(miejscowość i data) <text:s text:c="38"/>(czytelny podpis osoby składającej oświadczenie)</text:p>
      <text:p text:style-name="P89" loext:marker-style-name="T40"/>
      <text:p text:style-name="P89" loext:marker-style-name="T40"/>
      <text:p text:style-name="P89" loext:marker-style-name="T40"/>
      <text:p text:style-name="P89" loext:marker-style-name="T40"/>
      <text:p text:style-name="P89" loext:marker-style-name="T40"/>
      <text:p text:style-name="P89" loext:marker-style-name="T40"/>
      <text:p text:style-name="P89" loext:marker-style-name="T40"/>
      <text:p text:style-name="P89" loext:marker-style-name="T40"/>
      <text:p text:style-name="P89" loext:marker-style-name="T40"/>
      <text:p text:style-name="P89" loext:marker-style-name="T40"/>
      <text:p text:style-name="P89" loext:marker-style-name="T40"/>
      <text:p text:style-name="P89" loext:marker-style-name="T40"/>
      <text:p text:style-name="P89" loext:marker-style-name="T40"/>
      <text:p text:style-name="P89" loext:marker-style-name="T40"/>
      <text:p text:style-name="P89" loext:marker-style-name="T40"/>
      <text:p text:style-name="P89" loext:marker-style-name="T40"/>
      <text:p text:style-name="P89" loext:marker-style-name="T40"/>
      <text:p text:style-name="P89" loext:marker-style-name="T40"/>
      <text:p text:style-name="P89" loext:marker-style-name="T40"/>
      <text:p text:style-name="P89" loext:marker-style-name="T40"/>
      <text:p text:style-name="P89" loext:marker-style-name="T40"/>
      <text:p text:style-name="P89" loext:marker-style-name="T40"/>
      <text:p text:style-name="P89" loext:marker-style-name="T40"/>
      <text:p text:style-name="P89" loext:marker-style-name="T40"/>
      <text:p text:style-name="P89" loext:marker-style-name="T40"/>
      <text:p text:style-name="P89" loext:marker-style-name="T40"/>
      <text:p text:style-name="P89" loext:marker-style-name="T40"/>
      <text:p text:style-name="P89" loext:marker-style-name="T40"/>
      <text:p text:style-name="P89" loext:marker-style-name="T40"/>
      <text:p text:style-name="P89" loext:marker-style-name="T40"/>
      <text:p text:style-name="P89" loext:marker-style-name="T40"><text:soft-page-break/></text:p>
      <text:p text:style-name="P89" loext:marker-style-name="T40"/>
      <text:p text:style-name="P90" loext:marker-style-name="T40"/>
      <text:p text:style-name="P91" loext:marker-style-name="T40">Załącznik nr 3. do wniosku o przyjęcie dziecka do żłobka</text:p>
      <text:p text:style-name="P91" loext:marker-style-name="T40"/>
      <text:p text:style-name="P92" loext:marker-style-name="T40"/>
      <text:p text:style-name="P93" loext:marker-style-name="T46"><text:s text:c="94"/>…………………………………………..</text:p>
      <text:p text:style-name="P93" loext:marker-style-name="T47"><text:s text:c="112"/>miejscowość, data</text:p>
      <text:p text:style-name="P94" loext:marker-style-name="T51"/>
      <text:p text:style-name="P95" loext:marker-style-name="T51">Oświadczenie</text:p>
      <text:p text:style-name="P95" loext:marker-style-name="T51">o samotnym wychowywaniu dziecka</text:p>
      <text:p text:style-name="P95" loext:marker-style-name="T51">oraz niewychowywaniu żadnego dziecka wspólnie z jego rodzicem*</text:p>
      <text:p text:style-name="P95" loext:marker-style-name="T51"/>
      <text:p text:style-name="P93" loext:marker-style-name="T51"/>
      <text:p text:style-name="P93" loext:marker-style-name="T52">Świadoma/y odpowiedzialności karnej za złożenie fałszywego oświadczenia. Oświadczam, że</text:p>
      <text:p text:style-name="P93" loext:marker-style-name="T52">wszystkie dane zawarte w tym oświadczeniu są zgodne ze stanem faktycznym.</text:p>
      <text:p text:style-name="P93" loext:marker-style-name="T46">Ja, niżej podpisany/a ……………………………………………………………………………………..</text:p>
      <text:p text:style-name="P93" loext:marker-style-name="T47">imię i nazwisko</text:p>
      <text:p text:style-name="P93" loext:marker-style-name="T46">zamieszkały/a ………………………………………………………………………………………………………</text:p>
      <text:p text:style-name="P93" loext:marker-style-name="T47">adres zamieszkania</text:p>
      <text:p text:style-name="P93" loext:marker-style-name="T52">oświadczam, iż samotnie wychowuję dziecko ……………………………………………………….</text:p>
      <text:p text:style-name="P93" loext:marker-style-name="T47"><text:s text:c="95"/>imię i nazwisko dziecka</text:p>
      <text:p text:style-name="P93" loext:marker-style-name="T52">oraz nie wychowuję żadnego dziecka wspólnie z jego rodzicem.</text:p>
      <text:p text:style-name="P93" loext:marker-style-name="T46">………………………………………….</text:p>
      <text:p text:style-name="P93" loext:marker-style-name="T47">Podpis</text:p>
      <text:p text:style-name="P93" loext:marker-style-name="T47"/>
      <text:p text:style-name="P93" loext:marker-style-name="T53">* - zgodnie z art. 3 pkt 17a ustawy z dnia 28 listopada 2003r. o świadczeniach rodzinnych (Dz. U.</text:p>
      <text:p text:style-name="P93" loext:marker-style-name="T54">z 2015r. poz. 114 z późn. zm.) samotne wychowywanie dziecka oznacza wychowywanie dziecka przez pannę,</text:p>
      <text:p text:style-name="P93" loext:marker-style-name="T54">kawalera, wdowę, wdowca, osobę pozostającą w separacji orzeczonej prawomocnym wyrokiem sądu, osobę</text:p>
      <text:p text:style-name="P93" loext:marker-style-name="T53">rozwiedzioną, chyba że osoba taka wychowuje wspólnie co najmniej jedno dziecko z jego rodzicem. Za osobę</text:p>
      <text:p text:style-name="P93" loext:marker-style-name="T53">samotnie wychowującą dziecko uważa się także osobę pozostającą w związku małżeńskim, jeżeli jej</text:p>
      <text:p text:style-name="P92" loext:marker-style-name="T40">małżonek został pozbawiony praw rodzicielskich lub odbywa karę pozbawienia wolności.</text:p>
      <text:p text:style-name="P92" loext:marker-style-name="T40"/>
      <text:p text:style-name="P92" loext:marker-style-name="T40"/>
      <text:p text:style-name="P92" loext:marker-style-name="T40"/>
      <text:p text:style-name="P92" loext:marker-style-name="T40"/>
      <text:p text:style-name="P92" loext:marker-style-name="T40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IDFont+F2" svg:font-family="CIDFont+F2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7-30T12:22:43.512778300</meta:creation-date>
    <dc:date>2026-08-07T09:41:45.045346400</dc:date>
    <meta:editing-duration>PT1H32M14S</meta:editing-duration>
    <meta:editing-cycles>19</meta:editing-cycles>
    <meta:generator>LibreOffice/26.2.5.2$Windows_X86_64 LibreOffice_project/cd7284b4cbbfeb507e630c1aac019f4157393acb</meta:generator>
    <meta:print-date>2026-08-07T08:19:50.501058500</meta:print-date>
    <meta:document-statistic meta:table-count="3" meta:image-count="0" meta:object-count="0" meta:page-count="13" meta:paragraph-count="233" meta:word-count="2415" meta:character-count="19275" meta:non-whitespace-character-count="16247"/>
  </office:meta>
</office:document-meta>
</file>